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4e5a972684a2c7aff5a7d7d1999214e.png"/>
  <manifest:file-entry manifest:media-type="image/png" manifest:full-path="Pictures/a5e961d85f642433da6fe33a7ba37fb3.png"/>
  <manifest:file-entry manifest:media-type="image/png" manifest:full-path="Pictures/52a813d5b4416f1d8550346b497105b2.png"/>
  <manifest:file-entry manifest:media-type="image/png" manifest:full-path="Pictures/205b1df28dc43464fde4923bbe84fe7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haosstuff:infrastructure:network:grafana"/><text:bookmark-start text:name="__RefHeading___grafana_lan_1"/><text:bookmark-start text:name="grafana_lan"/>Grafana (LAN)<text:bookmark-end text:name="__RefHeading___grafana_lan_1"/><text:bookmark-end text:name="grafana_lan"/></text:h>
      <text:p text:style-name="Text_20_body">Hostname: <text:span text:style-name="Source_20_Text">roonadan.lan</text:span><text:line-break/>
IP address: <text:span text:style-name="Source_20_Text">192.168.1.189</text:span></text:p>
      <text:h text:style-name="Heading_20_4" text:outline-level="4"><text:bookmark-start text:name="__RefHeading___dashboards_2"/><text:bookmark-start text:name="dashboards"/>Dashboards<text:bookmark-end text:name="__RefHeading___dashboards_2"/><text:bookmark-end text:name="dashboards"/></text:h>
      <text:h text:style-name="Heading_20_5" text:outline-level="5"><text:bookmark-start text:name="__RefHeading___turris_3"/><text:bookmark-start text:name="turris"/>Turris<text:bookmark-end text:name="__RefHeading___turris_3"/><text:bookmark-end text:name="turris"/></text:h>
      <text:list text:style-name="List_20_1" text:continue-numbering="false">
        <text:list-item>
          <text:p text:style-name="List_20_1_Content_First"> <text:a xlink:type="simple" xlink:href="http://roonadan.lan/d/1i0gquEmz/turris?orgId=1&amp;refresh=30s" text:style-name="Internet_20_link" text:visited-style-name="Visited_20_Internet_20_Link">http://roonadan.lan/d/1i0gquEmz/turris?orgId=1&amp;refresh=30s</text:a><text:line-break/></text:p>
        </text:list-item>
        <text:list-item>
          <text:p text:style-name="List_20_1_Content"> <text:a xlink:type="simple" xlink:href="http://192.168.1.189/d/1i0gquEmz/turris?orgId=1&amp;refresh=30s" text:style-name="Internet_20_link" text:visited-style-name="Visited_20_Internet_20_Link">http://192.168.1.189/d/1i0gquEmz/turris?orgId=1&amp;refresh=30s</text:a></text:p>
        </text:list-item>
        <text:list-item>
          <text:p text:style-name="List_20_1_Content_Last"> <draw:frame draw:style-name="media" draw:name="0" text:anchor-type="as-char" draw:z-index="0" svg:width="15.875cm" svg:height="8.9296875cm"><draw:image xlink:href="Pictures/84e5a972684a2c7aff5a7d7d1999214e.png" xlink:type="simple" xlink:show="embed" xlink:actuate="onLoad"/></draw:frame></text:p>
        </text:list-item>
      </text:list>
      <text:h text:style-name="Heading_20_5" text:outline-level="5"><text:bookmark-start text:name="__RefHeading___mqtt_4"/><text:bookmark-start text:name="mqtt"/>MQTT<text:bookmark-end text:name="__RefHeading___mqtt_4"/><text:bookmark-end text:name="mqtt"/></text:h>
      <text:list text:style-name="List_20_1" text:continue-numbering="false">
        <text:list-item>
          <text:p text:style-name="List_20_1_Content_First"> <text:a xlink:type="simple" xlink:href="http://roonadan.lan/d/hfvfaCyik/mqtt?orgId=1&amp;refresh=30s" text:style-name="Internet_20_link" text:visited-style-name="Visited_20_Internet_20_Link">http://roonadan.lan/d/hfvfaCyik/mqtt?orgId=1&amp;refresh=30s</text:a><text:line-break/></text:p>
        </text:list-item>
        <text:list-item>
          <text:p text:style-name="List_20_1_Content"> <text:a xlink:type="simple" xlink:href="http://192.168.1.189/d/hfvfaCyik/mqtt?orgId=1&amp;refresh=30s" text:style-name="Internet_20_link" text:visited-style-name="Visited_20_Internet_20_Link">http://192.168.1.189/d/hfvfaCyik/mqtt?orgId=1&amp;refresh=30s</text:a></text:p>
        </text:list-item>
        <text:list-item>
          <text:p text:style-name="List_20_1_Content_Last"> <draw:frame draw:style-name="media" draw:name="1" text:anchor-type="as-char" draw:z-index="1" svg:width="15.875cm" svg:height="8.9296875cm"><draw:image xlink:href="Pictures/a5e961d85f642433da6fe33a7ba37fb3.png" xlink:type="simple" xlink:show="embed" xlink:actuate="onLoad"/></draw:frame></text:p>
        </text:list-item>
      </text:list>
      <text:h text:style-name="Heading_20_5" text:outline-level="5"><text:bookmark-start text:name="__RefHeading___odroid_5"/><text:bookmark-start text:name="odroid"/>ODroid<text:bookmark-end text:name="__RefHeading___odroid_5"/><text:bookmark-end text:name="odroid"/></text:h>
      <text:list text:style-name="List_20_1" text:continue-numbering="false">
        <text:list-item>
          <text:p text:style-name="List_20_1_Content_First"> <text:a xlink:type="simple" xlink:href="http://roonadan.lan/d/tI2qaTEiz/odroid?orgId=1&amp;refresh=30s" text:style-name="Internet_20_link" text:visited-style-name="Visited_20_Internet_20_Link">http://roonadan.lan/d/tI2qaTEiz/odroid?orgId=1&amp;refresh=30s</text:a><text:line-break/></text:p>
        </text:list-item>
        <text:list-item>
          <text:p text:style-name="List_20_1_Content"> <text:a xlink:type="simple" xlink:href="http://192.168.1.189/d/tI2qaTEiz/odroid?orgId=1&amp;refresh=30s" text:style-name="Internet_20_link" text:visited-style-name="Visited_20_Internet_20_Link">http://192.168.1.189/d/tI2qaTEiz/odroid?orgId=1&amp;refresh=30s</text:a></text:p>
        </text:list-item>
        <text:list-item>
          <text:p text:style-name="List_20_1_Content_Last"> <draw:frame draw:style-name="media" draw:name="2" text:anchor-type="as-char" draw:z-index="2" svg:width="15.875cm" svg:height="8.9296875cm"><draw:image xlink:href="Pictures/52a813d5b4416f1d8550346b497105b2.png" xlink:type="simple" xlink:show="embed" xlink:actuate="onLoad"/></draw:frame></text:p>
        </text:list-item>
      </text:list>
      <text:h text:style-name="Heading_20_5" text:outline-level="5"><text:bookmark-start text:name="__RefHeading___spaceapi_6"/><text:bookmark-start text:name="spaceapi"/>SpaceAPI<text:bookmark-end text:name="__RefHeading___spaceapi_6"/><text:bookmark-end text:name="spaceapi"/></text:h>
      <text:list text:style-name="List_20_1" text:continue-numbering="false">
        <text:list-item>
          <text:p text:style-name="List_20_1_Content_First"> <text:a xlink:type="simple" xlink:href="http://roonadan.lan/d/OsA71lsiz/spaceapi?orgId=1&amp;refresh=30s" text:style-name="Internet_20_link" text:visited-style-name="Visited_20_Internet_20_Link">http://roonadan.lan/d/OsA71lsiz/spaceapi?orgId=1&amp;refresh=30s</text:a><text:line-break/></text:p>
        </text:list-item>
        <text:list-item>
          <text:p text:style-name="List_20_1_Content"> <text:a xlink:type="simple" xlink:href="http://192.168.1.189/d/OsA71lsiz/spaceapi?orgId=1&amp;refresh=30s" text:style-name="Internet_20_link" text:visited-style-name="Visited_20_Internet_20_Link">http://192.168.1.189/d/OsA71lsiz/spaceapi?orgId=1&amp;refresh=30s</text:a></text:p>
        </text:list-item>
        <text:list-item>
          <text:p text:style-name="List_20_1_Content_Last"> <draw:frame draw:style-name="media" draw:name="3" text:anchor-type="as-char" draw:z-index="3" svg:width="15.875cm" svg:height="8.9296875cm"><draw:image xlink:href="Pictures/205b1df28dc43464fde4923bbe84fe74.png" xlink:type="simple" xlink:show="embed" xlink:actuate="onLoad"/></draw:frame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5::39:16</meta:creation-date>
    <dc:creator>Generated</dc:creator>
    <dc:date>2026-08-12T15::39:16</dc:date>
    <dc:language>en-US</dc:language>
    <meta:editing-cycles>1</meta:editing-cycles>
    <meta:editing-duration>PT0S</meta:editing-duration>
    <dc:title>chaosstuff:infrastructure:network:grafana</dc:title>
  </office:meta>
</office:document-meta>
</file>