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stuff:infrastructure:network:mqtt"/><text:bookmark-start text:name="__RefHeading___mqtt_1"/><text:bookmark-start text:name="mqtt"/>MQTT<text:bookmark-end text:name="__RefHeading___mqtt_1"/><text:bookmark-end text:name="mqtt"/></text:h>
      <text:p text:style-name="Text_20_body">We are running an MQTT broker inside our network. This can be used for projects, for example for sensor data.</text:p>
      <text:h text:style-name="Heading_20_2" text:outline-level="2"><text:bookmark-start text:name="__RefHeading___host_2"/><text:bookmark-start text:name="host"/>Host<text:bookmark-end text:name="__RefHeading___host_2"/><text:bookmark-end text:name="host"/></text:h>
      <text:p text:style-name="Text_20_body">The MQTT broker is running on roonadan.lan (192.168.1.189).</text:p>
      <text:h text:style-name="Heading_20_2" text:outline-level="2"><text:bookmark-start text:name="__RefHeading___sandbox_3"/><text:bookmark-start text:name="sandbox"/>Sandbox<text:bookmark-end text:name="__RefHeading___sandbox_3"/><text:bookmark-end text:name="sandbox"/></text:h>
      <text:p text:style-name="Text_20_body">Under the topic <text:span text:style-name="Source_20_Text">sandbox/#</text:span> you can play around and send messages.</text:p>
      <text:h text:style-name="Heading_20_2" text:outline-level="2"><text:bookmark-start text:name="__RefHeading___topics_used_4"/><text:bookmark-start text:name="topics_used"/>Topics used<text:bookmark-end text:name="__RefHeading___topics_used_4"/><text:bookmark-end text:name="topics_used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Topic </text:p>
          </table:table-cell>
          <table:table-cell office:value-type="string" table:style-name="tableheader">
            <text:p text:style-name="Table_20_Heading"> Description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7::45:31</meta:creation-date>
    <dc:creator>Generated</dc:creator>
    <dc:date>2026-08-11T17::45:31</dc:date>
    <dc:language>en-US</dc:language>
    <meta:editing-cycles>1</meta:editing-cycles>
    <meta:editing-duration>PT0S</meta:editing-duration>
    <dc:title>chaosstuff:infrastructure:network:mqtt</dc:title>
  </office:meta>
</office:document-meta>
</file>