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8371b518a6d97534e3f16ef6c9399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tinfoilhatdiy"/><text:bookmark-start text:name="__RefHeading___tin_foil_hat_-_area_1"/><text:bookmark-start text:name="tin_foil_hat_-_area"/>Tin foil hat - Area<text:bookmark-end text:name="__RefHeading___tin_foil_hat_-_area_1"/><text:bookmark-end text:name="tin_foil_hat_-_area"/></text:h>
      <text:p text:style-name="Text_20_body"><draw:frame draw:style-name="mediaright" draw:name="  Legend" text:anchor-type="paragraph" draw:z-index="0" svg:width="15.875cm"><draw:text-box><text:p text:style-name="legendcenter"><draw:frame draw:style-name="mediaright" draw:name=" " text:anchor-type="paragraph" draw:z-index="0" svg:width="15.875cm" svg:height="11.90625cm"><draw:image xlink:href="Pictures/338371b518a6d97534e3f16ef6c93994.jpeg" xlink:type="simple" xlink:show="embed" xlink:actuate="onLoad"/></draw:frame> </text:p></draw:text-box></draw:frame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ome assembly required</text:p></table:table-cell></table:table-row></table:table></draw:text-box></draw:frame></text:p>
      <text:p text:style-name="Text_20_body">Ready-for-assembly Tin foil hat is possible and encouraged in case of imminent
alien invasion, conspiracy or paranoid feelin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51:20</meta:creation-date>
    <dc:creator>Generated</dc:creator>
    <dc:date>2026-08-10T15::51:20</dc:date>
    <dc:language>en-US</dc:language>
    <meta:editing-cycles>1</meta:editing-cycles>
    <meta:editing-duration>PT0S</meta:editing-duration>
    <dc:title>chaosstuff:infrastructure:tinfoilhatdiy</dc:title>
  </office:meta>
</office:document-meta>
</file>