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8e783e44133de1bbbf5f72052c111b3.png"/>
  <manifest:file-entry manifest:media-type="image/png" manifest:full-path="Pictures/325ccbaded5cff5f69cf7748a0e460a2.png"/>
  <manifest:file-entry manifest:media-type="image/jpeg" manifest:full-path="Pictures/f7dff33770e8b6f87e7fb668b5112731.jpg"/>
  <manifest:file-entry manifest:media-type="image/jpeg" manifest:full-path="Pictures/a536c9dd97f7433e44d25382868064de.jpg"/>
  <manifest:file-entry manifest:media-type="image/jpeg" manifest:full-path="Pictures/6fa9a043ccc29f8fc2a6e90cdb83ba46.jpg"/>
  <manifest:file-entry manifest:media-type="image/jpeg" manifest:full-path="Pictures/a973e09dcca2055e9856cc5f36b8283c.jpg"/>
  <manifest:file-entry manifest:media-type="image/jpeg" manifest:full-path="Pictures/2849191ac10e9423edf03802f6da2823.jpg"/>
  <manifest:file-entry manifest:media-type="image/jpeg" manifest:full-path="Pictures/b65884e81ffef8cdc692f449c43fcb2e.jpg"/>
  <manifest:file-entry manifest:media-type="image/jpeg" manifest:full-path="Pictures/8c23bdc5d72ee7f39026d5c1efa042c1.jpg"/>
  <manifest:file-entry manifest:media-type="image/jpeg" manifest:full-path="Pictures/c9f7ce2d48dbedf842a8dd615ef2a8e7.jpg"/>
  <manifest:file-entry manifest:media-type="image/jpeg" manifest:full-path="Pictures/c3a3c173b54c55d5de5d66738c8a2cdf.jpg"/>
  <manifest:file-entry manifest:media-type="image/jpeg" manifest:full-path="Pictures/fa183f8bfbc5ce76dae14d3473fd2a8e.jpg"/>
  <manifest:file-entry manifest:media-type="image/jpeg" manifest:full-path="Pictures/bd7a4de9a484ab077f92b5ab9dd37153.jpg"/>
  <manifest:file-entry manifest:media-type="image/jpeg" manifest:full-path="Pictures/c4bf1e29c0a94d3cbb8a3a450023147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6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bookmark text:name="chaosstuff"/>Our Hackerspace is currently for members only.<text:line-break/>
No Visitors allowed due to Covid-19 guidelines. <text:line-break/>
We will keep you informed on the chaosstuff mailinglist!</text:p>
          </table:table-cell>
        </table:table-row>
      </table:table>
      <text:h text:style-name="Heading_20_1" text:outline-level="1"><text:bookmark-start text:name="__RefHeading___chaosstuff_1"/><text:bookmark-start text:name="chaosstuff"/>ChaosStuff<text:bookmark-end text:name="__RefHeading___chaosstuff_1"/><text:bookmark-end text:name="chaosstuff"/></text:h>
      <text:p text:style-name="Text_20_body"><draw:frame draw:style-name="medialeft" draw:name="0" text:anchor-type="paragraph" draw:z-index="0" svg:width="5.2916666666667cm" style:rel-width="100%" svg:height="5.2916666666667cm" style:rel-height="scale"><draw:image xlink:href="Pictures/b8e783e44133de1bbbf5f72052c111b3.png" xlink:type="simple" xlink:show="embed" xlink:actuate="onLoad"/></draw:frame></text:p>
      <text:p text:style-name="Text_20_body"><text:span text:style-name="Strong_20_Emphasis">ChaosStuff is C3L's very own Hackerspace in the heart of Luxembourg City!</text:span> <text:line-break/></text:p>
      <text:a xlink:type="simple" xlink:href="https://wiki.c3l.lu/doku.php?id=projects:rfid#ntag216" text:style-name="Internet_20_link" text:visited-style-name="Visited_20_Internet_20_Link">NFC chipped</text:a>
      <text:line-break/>
      <text:p text:style-name="Text_20_body">We welcome hackers, makers and any other living being or AI, whom identifies her/himself/itself with our values and especially the <text:a xlink:type="simple" xlink:href="https://www.ccc.de/hackerethics" text:style-name="Internet_20_link" text:visited-style-name="Visited_20_Internet_20_Link">hacker ethics</text:a>! Special note for intelligence officers: you're only welcomed if you switch to our side - for real. :) <text:line-break/><text:line-break/>
<text:span text:style-name="Emphasis">Stuff</text:span> in <text:span text:style-name="Strong_20_Emphasis">ChaosStuff</text:span> <text:a xlink:type="simple" xlink:href="https://download.c3l.lu/dlbase/audio/Chaosstuff.flac" text:style-name="Internet_20_link" text:visited-style-name="Visited_20_Internet_20_Link">(spoken ''/ka:os ʃtuf/'')</text:a> is Luxembourgish and actually means the parlour or living room.</text:p>
      <text:p text:style-name="Text_20_body">See our <text:a xlink:type="simple" xlink:href="https://wiki.c3l.lu/doku.php?id=chaosstuff:infrastructure" text:style-name="Internet_20_link" text:visited-style-name="Visited_20_Internet_20_Link">Infrastructure page</text:a> to get more information on the tools we provide and about our hackerspace!</text:p>
      <text:h text:style-name="Heading_20_2" text:outline-level="2"><text:bookmark-start text:name="__RefHeading___space_state_2"/><text:bookmark-start text:name="space_state"/>Space state<text:bookmark-end text:name="__RefHeading___space_state_2"/><text:bookmark-end text:name="space_state"/></text:h>
      <text:p text:style-name="Text_20_body">The picture on the right side, will show you, if the Hackerspace is currently open or closed. The regular opening time is on every Monday around 18:00. As our members have the privilege to access the Hackerspace at any given moment, there is a high possibility to meet us also on other days.
<draw:frame draw:style-name="mediaright" draw:name="1" text:anchor-type="paragraph" draw:z-index="1" svg:width="2.6458333333333cm" style:rel-width="100%" svg:height="2.6458333333333cm" style:rel-height="scale"><draw:image xlink:href="Pictures/325ccbaded5cff5f69cf7748a0e460a2.png" xlink:type="simple" xlink:show="embed" xlink:actuate="onLoad"/></draw:frame></text:p>
      <text:h text:style-name="Heading_20_2" text:outline-level="2"><text:bookmark-start text:name="__RefHeading___location_3"/><text:bookmark-start text:name="location"/>Location<text:bookmark-end text:name="__RefHeading___location_3"/><text:bookmark-end text:name="location"/></text:h>
      <text:p text:style-name="Text_20_body"><text:span text:style-name="Strong_20_Emphasis">Halle Victor Hugo</text:span> <text:line-break/>
Room 201 &amp; 203 (2nd Floor) <text:line-break/>
60 Avenue Victor Hugo <text:line-break/>
L-1750 Luxembourg <text:line-break/></text:p>
      <text:p text:style-name="Text_20_body">&lt;html&gt;&lt;iframe width="425" height="350" frameborder="0" scrolling="no" marginheight="0" marginwidth="0" src="<text:a xlink:type="simple" xlink:href="https://www.openstreetmap.org/export/embed.html?bbox=6.121208667755127%2C49.620094295042435%2C6.123450994491577%2C49.6213471437424&amp;amp;layer=mapnik&amp;amp;marker=49.62072072341901%2C6.122329831123352" text:style-name="Internet_20_link" text:visited-style-name="Visited_20_Internet_20_Link">https://www.openstreetmap.org/export/embed.html?bbox=6.121208667755127%2C49.620094295042435%2C6.123450994491577%2C49.6213471437424&amp;amp;layer=mapnik&amp;amp;marker=49.62072072341901%2C6.122329831123352</text:a>" style="border: 1px solid black"&gt;&lt;/iframe&gt;&lt;br/&gt;&lt;small&gt;&lt;a href="<text:a xlink:type="simple" xlink:href="http://www.openstreetmap.org/?mlat=49.62072&amp;amp;mlon=6.12233#map=19/49.62072/6.12233" text:style-name="Internet_20_link" text:visited-style-name="Visited_20_Internet_20_Link">http://www.openstreetmap.org/?mlat=49.62072&amp;amp;mlon=6.12233#map=19/49.62072/6.12233</text:a>"&gt;View Larger Map&lt;/a&gt;&lt;/small&gt;&lt;/html&gt;</text:p>
      <text:h text:style-name="Heading_20_2" text:outline-level="2"><text:bookmark-start text:name="__RefHeading___impressions_4"/><text:bookmark-start text:name="impressions"/>Impressions<text:bookmark-end text:name="__RefHeading___impressions_4"/><text:bookmark-end text:name="impressions"/></text:h>
      <text:p text:style-name="Text_20_body"><draw:a xlink:type="simple" xlink:href="https://download.c3l.lu/dlbase/gallery/2017/01_January/14_Chaosstuff/chill2017-0.jpg"><draw:frame draw:style-name="media" draw:name="2" text:anchor-type="as-char" draw:z-index="2" svg:width="5.2916666666667cm" style:rel-width="100%" svg:height="3.96875cm" style:rel-height="scale"><draw:image xlink:href="Pictures/f7dff33770e8b6f87e7fb668b5112731.jpg" xlink:type="simple" xlink:show="embed" xlink:actuate="onLoad"/></draw:frame></draw:a>
<draw:a xlink:type="simple" xlink:href="https://download.c3l.lu/dlbase/gallery/2017/01_January/14_Chaosstuff/chill2017-1.jpg"><draw:frame draw:style-name="media" draw:name="3" text:anchor-type="as-char" draw:z-index="3" svg:width="5.2916666666667cm" style:rel-width="100%" svg:height="3.96875cm" style:rel-height="scale"><draw:image xlink:href="Pictures/a536c9dd97f7433e44d25382868064de.jpg" xlink:type="simple" xlink:show="embed" xlink:actuate="onLoad"/></draw:frame></draw:a>
<draw:a xlink:type="simple" xlink:href="https://download.c3l.lu/dlbase/gallery/2016/12_December/19_Chaosstuff/PC190336.jpg"><draw:frame draw:style-name="media" draw:name="4" text:anchor-type="as-char" draw:z-index="4" svg:width="5.2916666666667cm" style:rel-width="100%" svg:height="3.96875cm" style:rel-height="scale"><draw:image xlink:href="Pictures/6fa9a043ccc29f8fc2a6e90cdb83ba46.jpg" xlink:type="simple" xlink:show="embed" xlink:actuate="onLoad"/></draw:frame></draw:a>
<draw:a xlink:type="simple" xlink:href="https://download.c3l.lu/dlbase/gallery/2016/12_December/19_Chaosstuff/PC190337.jpg"><draw:frame draw:style-name="media" draw:name="5" text:anchor-type="as-char" draw:z-index="5" svg:width="5.2916666666667cm" style:rel-width="100%" svg:height="3.96875cm" style:rel-height="scale"><draw:image xlink:href="Pictures/a973e09dcca2055e9856cc5f36b8283c.jpg" xlink:type="simple" xlink:show="embed" xlink:actuate="onLoad"/></draw:frame></draw:a>
<draw:a xlink:type="simple" xlink:href="https://download.c3l.lu/dlbase/gallery/2016/12_December/19_Chaosstuff/PC190338.jpg"><draw:frame draw:style-name="media" draw:name="6" text:anchor-type="as-char" draw:z-index="6" svg:width="5.2916666666667cm" style:rel-width="100%" svg:height="3.96875cm" style:rel-height="scale"><draw:image xlink:href="Pictures/2849191ac10e9423edf03802f6da2823.jpg" xlink:type="simple" xlink:show="embed" xlink:actuate="onLoad"/></draw:frame></draw:a>
<draw:a xlink:type="simple" xlink:href="https://download.c3l.lu/dlbase/gallery/2016/12_December/19_Chaosstuff/PC190339.jpg"><draw:frame draw:style-name="media" draw:name="7" text:anchor-type="as-char" draw:z-index="7" svg:width="5.2916666666667cm" style:rel-width="100%" svg:height="3.96875cm" style:rel-height="scale"><draw:image xlink:href="Pictures/b65884e81ffef8cdc692f449c43fcb2e.jpg" xlink:type="simple" xlink:show="embed" xlink:actuate="onLoad"/></draw:frame></draw:a>
<draw:a xlink:type="simple" xlink:href="https://download.c3l.lu/dlbase/gallery/2016/12_December/19_Chaosstuff/PC190340.jpg"><draw:frame draw:style-name="media" draw:name="8" text:anchor-type="as-char" draw:z-index="8" svg:width="5.2916666666667cm" style:rel-width="100%" svg:height="3.96875cm" style:rel-height="scale"><draw:image xlink:href="Pictures/8c23bdc5d72ee7f39026d5c1efa042c1.jpg" xlink:type="simple" xlink:show="embed" xlink:actuate="onLoad"/></draw:frame></draw:a>
<draw:a xlink:type="simple" xlink:href="https://download.c3l.lu/dlbase/gallery/2016/12_December/19_Chaosstuff/PC190341.jpg"><draw:frame draw:style-name="media" draw:name="9" text:anchor-type="as-char" draw:z-index="9" svg:width="5.2916666666667cm" style:rel-width="100%" svg:height="3.96875cm" style:rel-height="scale"><draw:image xlink:href="Pictures/c9f7ce2d48dbedf842a8dd615ef2a8e7.jpg" xlink:type="simple" xlink:show="embed" xlink:actuate="onLoad"/></draw:frame></draw:a>
<draw:a xlink:type="simple" xlink:href="https://download.c3l.lu/dlbase/gallery/2016/12_December/19_Chaosstuff/PC190342.jpg"><draw:frame draw:style-name="media" draw:name="10" text:anchor-type="as-char" draw:z-index="10" svg:width="5.2916666666667cm" style:rel-width="100%" svg:height="3.96875cm" style:rel-height="scale"><draw:image xlink:href="Pictures/c3a3c173b54c55d5de5d66738c8a2cdf.jpg" xlink:type="simple" xlink:show="embed" xlink:actuate="onLoad"/></draw:frame></draw:a>
<draw:a xlink:type="simple" xlink:href="https://download.c3l.lu/dlbase/gallery/2016/12_December/19_Chaosstuff/PC190344.jpg"><draw:frame draw:style-name="media" draw:name="11" text:anchor-type="as-char" draw:z-index="11" svg:width="5.2916666666667cm" style:rel-width="100%" svg:height="3.96875cm" style:rel-height="scale"><draw:image xlink:href="Pictures/fa183f8bfbc5ce76dae14d3473fd2a8e.jpg" xlink:type="simple" xlink:show="embed" xlink:actuate="onLoad"/></draw:frame></draw:a>
<draw:a xlink:type="simple" xlink:href="https://download.c3l.lu/dlbase/gallery/2016/12_December/19_Chaosstuff/PC190345.jpg"><draw:frame draw:style-name="media" draw:name="12" text:anchor-type="as-char" draw:z-index="12" svg:width="5.2916666666667cm" style:rel-width="100%" svg:height="3.96875cm" style:rel-height="scale"><draw:image xlink:href="Pictures/bd7a4de9a484ab077f92b5ab9dd37153.jpg" xlink:type="simple" xlink:show="embed" xlink:actuate="onLoad"/></draw:frame></draw:a>
<draw:a xlink:type="simple" xlink:href="https://download.c3l.lu/dlbase/gallery/2016/12_December/19_Chaosstuff/PC190346.jpg"><draw:frame draw:style-name="media" draw:name="13" text:anchor-type="as-char" draw:z-index="13" svg:width="5.2916666666667cm" style:rel-width="100%" svg:height="3.96875cm" style:rel-height="scale"><draw:image xlink:href="Pictures/c4bf1e29c0a94d3cbb8a3a450023147a.jpg" xlink:type="simple" xlink:show="embed" xlink:actuate="onLoad"/></draw:frame></draw:a></text:p>
      <text:p text:style-name="Text_20_body"><draw:frame draw:style-name="PluginODTAutoStyle_Frame_6_text_frame" draw:name="Frame1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Want to know more than the basic informations? Then have a look <text:a xlink:type="simple" xlink:href="https://wiki.c3l.lu/doku.php?id=chaosstuff:moreinfo" text:style-name="Internet_20_link" text:visited-style-name="Visited_20_Internet_20_Link">here</text:a></text:p></table:table-cell></table:table-row></table:table></draw:text-box></draw:frame></text:p>
      <text:h text:style-name="Heading_20_2" text:outline-level="2"><text:bookmark-start text:name="__RefHeading___transportation_5"/><text:bookmark-start text:name="transportation"/>Transportation<text:bookmark-end text:name="__RefHeading___transportation_5"/><text:bookmark-end text:name="transportation"/></text:h>
      <text:p text:style-name="Text_20_body">If you would like to know the transportation possibilities, then please look <text:a xlink:type="simple" xlink:href="https://wiki.c3l.lu/doku.php?id=chaosstuff:means_of_transports" text:style-name="Internet_20_link" text:visited-style-name="Visited_20_Internet_20_Link">here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6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1T23::26:58</meta:creation-date>
    <dc:creator>Generated</dc:creator>
    <dc:date>2026-08-21T23::26:58</dc:date>
    <dc:language>en-US</dc:language>
    <meta:editing-cycles>1</meta:editing-cycles>
    <meta:editing-duration>PT0S</meta:editing-duration>
    <dc:title>chaosstuff</dc:title>
  </office:meta>
</office:document-meta>
</file>