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154899bcd598f92cf4a25d1d1fe247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projects:freifunk:meetup"/><text:bookmark-start text:name="__RefHeading___freifunk_meetup_1"/><text:bookmark-start text:name="freifunk_meetup"/>Freifunk Meetup<text:bookmark-end text:name="__RefHeading___freifunk_meetup_1"/><text:bookmark-end text:name="freifunk_meetup"/></text:h>
      <text:p text:style-name="Text_20_body"><draw:frame draw:style-name="mediaright" draw:name="0" text:anchor-type="paragraph" draw:z-index="0" svg:width="5.2916666666667cm" style:rel-width="100%" svg:height="5.1001918859649cm" style:rel-height="scale"><draw:image xlink:href="Pictures/3154899bcd598f92cf4a25d1d1fe2479.png" xlink:type="simple" xlink:show="embed" xlink:actuate="onLoad"/></draw:frame>
Jeden <text:span text:style-name="Strong_20_Emphasis">dritten Montag</text:span> treffen sich die <text:span text:style-name="Strong_20_Emphasis">Freifunker</text:span> aus Luxemburg (ausserhalb des regulären ChaosMeeting) um <text:span text:style-name="Strong_20_Emphasis">19PM</text:span> im Lokalen Hackerspace. (eventuell ist der Hackerspace schon früher geöffnet, schaut den Stauts einfach <text:a xlink:type="simple" xlink:href="https://spaceapi.c3l.lu" text:style-name="Internet_20_link" text:visited-style-name="Visited_20_Internet_20_Link">hier</text:a> nach) <text:line-break/></text:p>
      <text:p text:style-name="Text_20_body">Jeder ist willkommen auf dem Freifunk Meetup und mit der nationalen Freifunk community unterhalten. Wir haben auch einige vor geflashte Router auf Lag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11::04:27</meta:creation-date>
    <dc:creator>Generated</dc:creator>
    <dc:date>2026-08-17T11::04:27</dc:date>
    <dc:language>en-US</dc:language>
    <meta:editing-cycles>1</meta:editing-cycles>
    <meta:editing-duration>PT0S</meta:editing-duration>
    <dc:title>de:projects:freifunk:meetup</dc:title>
  </office:meta>
</office:document-meta>
</file>