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6c6ea618b4fb410f4a6a4a23cd191c.jpeg"/>
  <manifest:file-entry manifest:media-type="image/jpeg" manifest:full-path="Pictures/f09ad6e0eab3449a17faf1b0c6aa7901.jpg"/>
  <manifest:file-entry manifest:media-type="image/jpeg" manifest:full-path="Pictures/1b03dd25e171748bfb4b1b7bb06645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:projects:freifunk:zotacoffloader"/><text:bookmark-start text:name="__RefHeading___freifunk_offloader_outdoor_1"/><text:bookmark-start text:name="freifunk_offloader_outdoor"/>Freifunk Offloader (Outdoor)<text:bookmark-end text:name="__RefHeading___freifunk_offloader_outdoor_1"/><text:bookmark-end text:name="freifunk_offloader_outdoo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Version: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 Langauge:</text:p>
          </table:table-cell>
          <table:table-cell office:value-type="string" table:style-name="tablecell">
            <text:p text:style-name="tablealignleft">DE</text:p>
          </table:table-cell>
        </table:table-row>
        <table:table-row>
          <table:table-cell office:value-type="string" table:style-name="tablecell">
            <text:p text:style-name="tablealignleft"> Date:</text:p>
          </table:table-cell>
          <table:table-cell office:value-type="string" table:style-name="tablecell">
            <text:p text:style-name="tablealignleft">11/02/2018</text:p>
          </table:table-cell>
        </table:table-row>
      </table:table>
      <text:p text:style-name="Text_20_body">Wie bereits im FFmuc ausführlich erklärt.<text:a xlink:type="simple" xlink:href="https://ffmuc.net/wiki/p/VPN_Offloader" text:style-name="Internet_20_link" text:visited-style-name="Visited_20_Internet_20_Link">Was ist ein offloader?</text:a> <text:line-break/>
Hier ein eigener grösserer Aufbau eines VPN offloaders zum Außenbetrieb.</text:p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ext:p text:style-name="Text_20_body"><draw:frame draw:style-name="mediacenter" draw:name="0" text:anchor-type="paragraph" draw:z-index="0" svg:width="5.2916666666667cm" style:rel-width="100%" svg:height="3.5295003255208cm" style:rel-height="scale"><draw:image xlink:href="Pictures/ae6c6ea618b4fb410f4a6a4a23cd191c.jpeg" xlink:type="simple" xlink:show="embed" xlink:actuate="onLoad"/></draw:frame></text:p>
      <text:list text:style-name="List_20_1" text:continue-numbering="false">
        <text:list-item>
          <text:p text:style-name="List_20_1_Content_First"> Eine <text:span text:style-name="Strong_20_Emphasis">Zotac ZBOX CI323 Nano</text:span> habe ich gebraucht erstanden (Besonderheit ist dass 2 Gb LAN Ports vorhanden sind)</text:p>
        </text:list-item>
        <text:list-item>
          <text:p text:style-name="List_20_1_Content"> Dazu <text:span text:style-name="Strong_20_Emphasis">4gb SD Ram</text:span> wiederverwendet</text:p>
        </text:list-item>
        <text:list-item>
          <text:p text:style-name="List_20_1_Content"> eine SSD von 60gb wiederverwendet (SD Karten werden auch unterstützt)</text:p>
        </text:list-item>
        <text:list-item>
          <text:p text:style-name="List_20_1_Content_Last"> POE Switch, Steckdosenleiste mit Überspannungsschutz und divers Kleinteile</text:p>
        </text:list-item>
      </text:list>
      <text:h text:style-name="Heading_20_3" text:outline-level="3"><text:bookmark-start text:name="__RefHeading___aufbau_des_verteilerschranks_3"/><text:bookmark-start text:name="aufbau_des_verteilerschranks"/>Aufbau des Verteilerschranks<text:bookmark-end text:name="__RefHeading___aufbau_des_verteilerschranks_3"/><text:bookmark-end text:name="aufbau_des_verteilerschranks"/></text:h>
      <text:p text:style-name="Text_20_body"><draw:frame draw:style-name="medialeft" draw:name="Grundplatte Legend" text:anchor-type="paragraph" draw:z-index="0" svg:width="5.2916666666667cm" style:rel-width="100%"><draw:text-box><text:p text:style-name="legendcenter"><draw:frame draw:style-name="medialeft" draw:name="Grundplatte" text:anchor-type="paragraph" draw:z-index="1" svg:width="5.2916666666667cm" style:rel-width="100%" svg:height="3.96875cm" style:rel-height="scale"><draw:image xlink:href="Pictures/f09ad6e0eab3449a17faf1b0c6aa7901.jpg" xlink:type="simple" xlink:show="embed" xlink:actuate="onLoad"/></draw:frame>Grundplatte</text:p></draw:text-box></draw:frame>
Hier wird die Grundplatte vorbereitet… <text:line-break/></text:p>
      <text:p text:style-name="Text_20_body">Alle Teile sollten platzsparend montiert werden, Besonderheit ist die Schaltschrankheizung die im Winter das Kondenswasser verhindern soll.</text:p>
      <text:p text:style-name="Text_20_body">Die Fritzbox wird auch in den Schrank einziehen und der Schrank wird noch umlackiert zum Rostschutz.</text:p>
      <text:h text:style-name="Heading_20_3" text:outline-level="3"><text:bookmark-start text:name="__RefHeading___den_zotac_programmieren_4"/><text:bookmark-start text:name="den_zotac_programmieren"/>Den Zotac programmieren<text:bookmark-end text:name="__RefHeading___den_zotac_programmieren_4"/><text:bookmark-end text:name="den_zotac_programmieren"/></text:h>
      <text:list text:style-name="Numbering_20_1" text:continue-numbering="false">
        <text:list-item>
          <text:p text:style-name="Numbering_20_1_Content_First">  Freifunk Firmware gluon-fflux-2.0.6-<text:span text:style-name="Strong_20_Emphasis">x86-64</text:span>.img.gz auf die SSD kopieren mittels <text:span text:style-name="Strong_20_Emphasis">DD</text:span></text:p>
        </text:list-item>
        <text:list-item>
          <text:p text:style-name="Numbering_20_1_Content">  die SSD einbauen und den PC starten</text:p>
        </text:list-item>
        <text:list-item>
          <text:p text:style-name="Numbering_20_1_Content_Last">  jetzt müsste der PC wie ein normaler Freifunk node konfiguriert werden können</text:p>
        </text:list-item>
      </text:list>
      <text:p text:style-name="Text_20_body">Danach wurde der offloader mit dem Gehäuse an seinem neuen Zuhause montiert. <text:a xlink:type="simple" xlink:href="https://map.freifunk.lu/#!v:g;n:00012e6ce803" text:style-name="Internet_20_link" text:visited-style-name="Visited_20_Internet_20_Link">map</text:a></text:p>
      <text:h text:style-name="Heading_20_3" text:outline-level="3"><text:bookmark-start text:name="__RefHeading___fazit_5"/><text:bookmark-start text:name="fazit"/>Fazit<text:bookmark-end text:name="__RefHeading___fazit_5"/><text:bookmark-end text:name="fazit"/></text:h>
      <text:list text:style-name="List_20_1" text:continue-numbering="false">
        <text:list-item>
          <text:p text:style-name="List_20_1_Content_First"> Grössere Installation</text:p>
        </text:list-item>
        <text:list-item>
          <text:p text:style-name="List_20_1_Content"> Stärkerer AP (WBS210) montiert</text:p>
        </text:list-item>
        <text:list-item>
          <text:p text:style-name="List_20_1_Content"> die Knotenpunkt Funktion erhöht</text:p>
        </text:list-item>
        <text:list-item>
          <text:p text:style-name="List_20_1_Content_Last"> Besser vor der Verwitterung geschützt</text:p>
        </text:list-item>
      </text:list>
      <text:h text:style-name="Heading_20_3" text:outline-level="3"><text:bookmark-start text:name="__RefHeading___weiterfuehrende_entwicklung_6"/><text:bookmark-start text:name="weiterfuehrende_entwicklung"/>Weiterführende Entwicklung<text:bookmark-end text:name="__RefHeading___weiterfuehrende_entwicklung_6"/><text:bookmark-end text:name="weiterfuehrende_entwicklung"/></text:h>
      <text:p text:style-name="Text_20_body">Durch die freifunk Community bin ich auf die Möglichkeit des Ubiquity ER-X als Offloader gestoßen, diese Möglichkeit ist günstiger und mit weniger Aufwand verbunden.</text:p>
      <text:list text:style-name="List_20_1" text:continue-numbering="false">
        <text:list-item>
          <text:p text:style-name="List_20_1_Content_First"> <text:a xlink:type="simple" xlink:href="https://freifunk-lippe.de/howtos/edgerouter-x-als-vpn-offloader/" text:style-name="Internet_20_link" text:visited-style-name="Visited_20_Internet_20_Link">https://freifunk-lippe.de/howtos/edgerouter-x-als-vpn-offloader/</text:a> ← getestet</text:p>
        </text:list-item>
        <text:list-item>
          <text:p text:style-name="List_20_1_Content_Last"> <text:a xlink:type="simple" xlink:href="https://www.freifunk-winterberg.net/die-nutzung-von-ubiquiti-edgerouter-x-als-freifunk-offloader/" text:style-name="Internet_20_link" text:visited-style-name="Visited_20_Internet_20_Link">https://www.freifunk-winterberg.net/die-nutzung-von-ubiquiti-edgerouter-x-als-freifunk-offloader/</text:a></text:p>
        </text:list-item>
      </text:list>
      <text:p text:style-name="Text_20_body">—-</text:p>
      <text:h text:style-name="Heading_20_2" text:outline-level="2"><text:bookmark-start text:name="__RefHeading___freifunk_offloader_outdoor_version_1_7"/><text:bookmark-start text:name="freifunk_offloader_outdoor_version_1"/>Freifunk Offloader (Outdoor) Version 1<text:bookmark-end text:name="__RefHeading___freifunk_offloader_outdoor_version_1_7"/><text:bookmark-end text:name="freifunk_offloader_outdoor_version_1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Version: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 Langauge:</text:p>
          </table:table-cell>
          <table:table-cell office:value-type="string" table:style-name="tablecell">
            <text:p text:style-name="tablealignleft">DE</text:p>
          </table:table-cell>
        </table:table-row>
        <table:table-row>
          <table:table-cell office:value-type="string" table:style-name="tablecell">
            <text:p text:style-name="tablealignleft"> Date:</text:p>
          </table:table-cell>
          <table:table-cell office:value-type="string" table:style-name="tablecell">
            <text:p text:style-name="tablealignleft">07/06/2017</text:p>
          </table:table-cell>
        </table:table-row>
      </table:table>
      <text:p text:style-name="Text_20_body">Wie bereits im FFmuc ausführlich erklärt.<text:a xlink:type="simple" xlink:href="https://ffmuc.net/wiki/p/VPN_Offloader" text:style-name="Internet_20_link" text:visited-style-name="Visited_20_Internet_20_Link">Was ist ein offloader?</text:a> <text:line-break/>
Hier ein eigener Aufbau eines offloaders zum Außenbetrieb.</text:p>
      <text:h text:style-name="Heading_20_3" text:outline-level="3"><text:bookmark-start text:name="__RefHeading___hardware_v1_8"/><text:bookmark-start text:name="hardware_v1"/>Hardware V1<text:bookmark-end text:name="__RefHeading___hardware_v1_8"/><text:bookmark-end text:name="hardware_v1"/></text:h>
      <text:p text:style-name="Text_20_body"><draw:frame draw:style-name="mediacenter" draw:name="2" text:anchor-type="paragraph" draw:z-index="2" svg:width="5.2916666666667cm" style:rel-width="100%" svg:height="3.5295003255208cm" style:rel-height="scale"><draw:image xlink:href="Pictures/ae6c6ea618b4fb410f4a6a4a23cd191c.jpeg" xlink:type="simple" xlink:show="embed" xlink:actuate="onLoad"/></draw:frame></text:p>
      <text:list text:style-name="List_20_1" text:continue-numbering="false">
        <text:list-item>
          <text:p text:style-name="List_20_1_Content_First"> Eine <text:span text:style-name="Strong_20_Emphasis">Zotac ZBOX CI323 Nano</text:span> habe ich gebraucht erstanden (Besonderheit ist dass 2 Gb LAN Ports vorhanden sind)</text:p>
        </text:list-item>
        <text:list-item>
          <text:p text:style-name="List_20_1_Content"> Dazu <text:span text:style-name="Strong_20_Emphasis">4gb SD Ram</text:span> wiederverwendet</text:p>
        </text:list-item>
        <text:list-item>
          <text:p text:style-name="List_20_1_Content"> eine SSD von 60gb wiederverwendet (SD Karten werden auch unterstützt)</text:p>
        </text:list-item>
        <text:list-item>
          <text:p text:style-name="List_20_1_Content_Last"> Switch, Steckdosen und divers Kleinteile</text:p>
        </text:list-item>
      </text:list>
      <text:h text:style-name="Heading_20_3" text:outline-level="3"><text:bookmark-start text:name="__RefHeading___aufbau_v1_9"/><text:bookmark-start text:name="aufbau_v1"/>Aufbau V1<text:bookmark-end text:name="__RefHeading___aufbau_v1_9"/><text:bookmark-end text:name="aufbau_v1"/></text:h>
      <text:p text:style-name="Text_20_body"><draw:frame draw:style-name="media" draw:name="3" text:anchor-type="as-char" draw:z-index="3" svg:width="5.2916666666667cm" style:rel-width="100%" svg:height="7.0555555555556cm" style:rel-height="scale"><draw:image xlink:href="Pictures/1b03dd25e171748bfb4b1b7bb0664575.jpg" xlink:type="simple" xlink:show="embed" xlink:actuate="onLoad"/></draw:frame>
Hier wird das Gehäuse vorbereitet… <text:line-break/>
Alle Teile sollten platzsparend montiert werden, was sich trotz der großen Verteilerkiste nicht einfach
gestaltete.</text:p>
      <text:list text:style-name="Numbering_20_1" text:continue-numbering="false">
        <text:list-item>
          <text:p text:style-name="Numbering_20_1_Content_First">  Freifunk Firmware gluon-fflux-2.0.6-<text:span text:style-name="Strong_20_Emphasis">x86-64</text:span>.img.gz auf die SSD kopieren mittels <text:span text:style-name="Strong_20_Emphasis">DD</text:span></text:p>
        </text:list-item>
        <text:list-item>
          <text:p text:style-name="Numbering_20_1_Content">  die SSD einbauen und den PC starten</text:p>
        </text:list-item>
        <text:list-item>
          <text:p text:style-name="Numbering_20_1_Content_Last">  jetzt müsste der PC wie ein normaler Freifunk node konfiguriert werden können</text:p>
        </text:list-item>
      </text:list>
      <text:p text:style-name="Text_20_body">Danach wurde der offloader mit dem Gehäuse an seinem neuen Zuhause montiert. <text:a xlink:type="simple" xlink:href="https://map.freifunk.lu/#!v:g;n:00012e6ce803" text:style-name="Internet_20_link" text:visited-style-name="Visited_20_Internet_20_Link">map</text:a></text:p>
      <text:h text:style-name="Heading_20_3" text:outline-level="3"><text:bookmark-start text:name="__RefHeading___fazit_v1_10"/><text:bookmark-start text:name="fazit_v1"/>Fazit V1<text:bookmark-end text:name="__RefHeading___fazit_v1_10"/><text:bookmark-end text:name="fazit_v1"/></text:h>
      <text:list text:style-name="List_20_1" text:continue-numbering="false">
        <text:list-item>
          <text:p text:style-name="List_20_1_Content_First"> Autoupdate Funktion funktioniert</text:p>
        </text:list-item>
        <text:list-item>
          <text:p text:style-name="List_20_1_Content"> Keine Abstürze oder Ruckler festgestellt</text:p>
        </text:list-item>
        <text:list-item>
          <text:p text:style-name="List_20_1_Content_Last"> Es bleibt aber abzuwarten ob im Hochsommer nicht eventuell ein Lüftungsgitter im Gehäuse nachgerüstet werden muss. Wegen zu hoher Temperatu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2:32</meta:creation-date>
    <dc:creator>Generated</dc:creator>
    <dc:date>2026-08-11T08::22:32</dc:date>
    <dc:language>en-US</dc:language>
    <meta:editing-cycles>1</meta:editing-cycles>
    <meta:editing-duration>PT0S</meta:editing-duration>
    <dc:title>de:projects:freifunk:zotacoffloader</dc:title>
  </office:meta>
</office:document-meta>
</file>