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3bfa9ddc8c45e2460e4f05dce61f1c8.svg"/>
  <manifest:file-entry manifest:media-type="image/png" manifest:full-path="Pictures/3154899bcd598f92cf4a25d1d1fe247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b3bfa9ddc8c45e2460e4f05dce61f1c8.svg" xlink:type="simple" xlink:show="embed" xlink:actuate="onLoad"/></draw:frame> <text:span text:style-name="Strong_20_Emphasis"><text:bookmark text:name="de:projects:freifunk"/>This page is not fully translated, yet. Please help completing the translation.</text:span><text:line-break/><text:span text:style-name="Emphasis">(remove this paragraph once the translation is finished)</text:span></text:p>
      <text:h text:style-name="Heading_20_1" text:outline-level="1"><text:bookmark-start text:name="__RefHeading___freifunk_1"/><text:bookmark-start text:name="freifunk"/>Freifunk<text:bookmark-end text:name="__RefHeading___freifunk_1"/><text:bookmark-end text:name="freifunk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oject </text:p>
          </table:table-cell>
          <table:table-cell office:value-type="string" table:style-name="tablecell">
            <text:p text:style-name="tablealignleft"> Freifunk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Public WiFi done right! </text:p>
          </table:table-cell>
        </table:table-row>
        <table:table-row>
          <table:table-cell office:value-type="string" table:style-name="tableheader">
            <text:p text:style-name="Table_20_Heading"> Status </text:p>
          </table:table-cell>
          <table:table-cell office:value-type="string" table:style-name="tablecell">
            <text:p text:style-name="tablealignleft"> Running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&amp; <text:a xlink:type="simple" xlink:href="https://wiki.c3l.lu/doku.php?id=user:orimpe" text:style-name="Internet_20_link" text:visited-style-name="Visited_20_Internet_20_Link">orimpe</text:a> &amp; <text:a xlink:type="simple" xlink:href="https://wiki.c3l.lu/doku.php?id=user:fantawams" text:style-name="Internet_20_link" text:visited-style-name="Visited_20_Internet_20_Link">fantawams</text:a></text:p>
          </table:table-cell>
        </table:table-row>
        <table:table-row>
          <table:table-cell office:value-type="string" table:style-name="tableheader">
            <text:p text:style-name="Table_20_Heading"> Participants: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&amp; <text:a xlink:type="simple" xlink:href="https://wiki.c3l.lu/doku.php?id=user:deflenken" text:style-name="Internet_20_link" text:visited-style-name="Visited_20_Internet_20_Link">deflenken</text:a> &amp; <text:a xlink:type="simple" xlink:href="https://wiki.c3l.lu/doku.php?id=user:fantawams" text:style-name="Internet_20_link" text:visited-style-name="Visited_20_Internet_20_Link">fantawams</text:a> </text:p>
          </table:table-cell>
        </table:table-row>
      </table:table>
      <text:h text:style-name="Heading_20_2" text:outline-level="2"><text:bookmark-start text:name="__RefHeading___was_ist_freifunk_2"/><text:bookmark-start text:name="was_ist_freifunk"/>Was ist FreiFunk?<text:bookmark-end text:name="__RefHeading___was_ist_freifunk_2"/><text:bookmark-end text:name="was_ist_freifunk"/></text:h>
      <text:p text:style-name="Text_20_body"><draw:frame draw:style-name="mediaright" draw:name="1" text:anchor-type="paragraph" draw:z-index="1" svg:width="7.9375cm" style:rel-width="100%" svg:height="7.6502878289474cm" style:rel-height="scale"><draw:image xlink:href="Pictures/3154899bcd598f92cf4a25d1d1fe2479.png" xlink:type="simple" xlink:show="embed" xlink:actuate="onLoad"/></draw:frame></text:p>
      <text:p text:style-name="Text_20_body"> from <text:a xlink:type="simple" xlink:href="http://freifunk.net/en/what-is-it-about/" text:style-name="Internet_20_link" text:visited-style-name="Visited_20_Internet_20_Link">Freifunk website</text:a></text:p>
      <text:h text:style-name="Heading_20_2" text:outline-level="2"><text:bookmark-start text:name="__RefHeading___was_stellen_wir_zur_verfuegung_3"/><text:bookmark-start text:name="was_stellen_wir_zur_verfuegung"/>Was stellen wir zur Verfügung ?<text:bookmark-end text:name="__RefHeading___was_stellen_wir_zur_verfuegung_3"/><text:bookmark-end text:name="was_stellen_wir_zur_verfuegung"/></text:h>
      <text:p text:style-name="Text_20_body">We host and run the Luxembourgian Freifunk network (gateways, website etc).
To stay up to date about Freifunk Luxembourg you should visit our official dedicated website under <text:a xlink:type="simple" xlink:href="https://freifunk.lu" text:style-name="Internet_20_link" text:visited-style-name="Visited_20_Internet_20_Link">freifunk.lu</text:a></text:p>
      <text:h text:style-name="Heading_20_2" text:outline-level="2"><text:bookmark-start text:name="__RefHeading___meetups_4"/><text:bookmark-start text:name="meetups"/>Meetups<text:bookmark-end text:name="__RefHeading___meetups_4"/><text:bookmark-end text:name="meetups"/></text:h>
      <text:p text:style-name="Text_20_body">To organize the freifunk project we are holding <text:a xlink:type="simple" xlink:href="https://wiki.c3l.lu/doku.php?id=projects:freifunk:meetup" text:style-name="Internet_20_link" text:visited-style-name="Visited_20_Internet_20_Link">Freifunk Meetups</text:a>.</text:p>
      <text:h text:style-name="Heading_20_2" text:outline-level="2"><text:bookmark-start text:name="__RefHeading___kontakte_5"/><text:bookmark-start text:name="kontakte"/>Kontakte:<text:bookmark-end text:name="__RefHeading___kontakte_5"/><text:bookmark-end text:name="kontakte"/></text:h>
      <text:list text:style-name="List_20_1" text:continue-numbering="false">
        <text:list-item>
          <text:p text:style-name="List_20_1_Content_First"> freifunk@c3l.lu</text:p>
        </text:list-item>
        <text:list-item>
          <text:p text:style-name="List_20_1_Content_Last"> info@freifunk.lu</text:p>
        </text:list-item>
      </text:list>
      <text:h text:style-name="Heading_20_2" text:outline-level="2"><text:bookmark-start text:name="__RefHeading___freifunk_letzebuerg_unterstuetzen_6"/><text:bookmark-start text:name="freifunk_letzebuerg_unterstuetzen"/>Freifunk Lëtzebuerg unterstützen<text:bookmark-end text:name="__RefHeading___freifunk_letzebuerg_unterstuetzen_6"/><text:bookmark-end text:name="freifunk_letzebuerg_unterstuetzen"/></text:h>
      <text:p text:style-name="Text_20_body">Du kannst Freifunk Lëtzebuerg auf mehreren Wegen unterstützen:</text:p>
      <text:list text:style-name="Numbering_20_1" text:continue-numbering="false">
        <text:list-item>
          <text:p text:style-name="Numbering_20_1_Content_First"> Betreibe einen Freifunk- Router → <text:a xlink:type="simple" xlink:href="https://wiki.c3l.lu/doku.php?id=de:projects:freifunk:routerflashen" text:style-name="Internet_20_link" text:visited-style-name="Visited_20_Internet_20_Link">Wie kann ich selbst meinen Freifunk Router flashen?</text:a></text:p>
        </text:list-item>
        <text:list-item>
          <text:p text:style-name="Numbering_20_1_Content"> Kaufe bei uns einen Freifunk- Router zum selbstkosten Preis → <text:a xlink:type="simple" xlink:href="https://wiki.c3l.lu/doku.php?id=de:projects:freifunk:preconfigurednodes" text:style-name="Internet_20_link" text:visited-style-name="Visited_20_Internet_20_Link">Vorkonfigurierte Freifunk-Router</text:a></text:p>
        </text:list-item>
        <text:list-item>
          <text:p text:style-name="Numbering_20_1_Content"> Spende eine Summe deiner Wahl→ <text:a xlink:type="simple" xlink:href="https://wiki.c3l.lu/doku.php?id=organization:donation" text:style-name="Internet_20_link" text:visited-style-name="Visited_20_Internet_20_Link">Donations</text:a></text:p>
        </text:list-item>
        <text:list-item>
          <text:p text:style-name="Numbering_20_1_Content"> Spende eine Summe in dem du dir ein <text:a xlink:type="simple" xlink:href="https://www.shirtcity.de/shop/c3l/freifunk-letzebuerg-t-shirts" text:style-name="Internet_20_link" text:visited-style-name="Visited_20_Internet_20_Link">T-shirt</text:a> kaufst.</text:p>
        </text:list-item>
        <text:list-item>
          <text:p text:style-name="Numbering_20_1_Content_Last"> Hilf uns das Projekt zu unterhalten und kontaktiere uns.</text:p>
        </text:list-item>
      </text:list>
      <text:h text:style-name="Heading_20_2" text:outline-level="2"><text:bookmark-start text:name="__RefHeading___von_mitgliedern_betrieben_freifunk_nodes_7"/><text:bookmark-start text:name="von_mitgliedern_betrieben_freifunk_nodes"/>Von Mitgliedern betrieben FreiFunk nodes<text:bookmark-end text:name="__RefHeading___von_mitgliedern_betrieben_freifunk_nodes_7"/><text:bookmark-end text:name="von_mitgliedern_betrieben_freifunk_nod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ode Name                                                                              </text:p>
          </table:table-cell>
          <table:table-cell office:value-type="string" table:style-name="tableheader">
            <text:p text:style-name="Table_20_Heading"> Hardware Model                                                                           </text:p>
          </table:table-cell>
          <table:table-cell office:value-type="string" table:style-name="tableheader">
            <text:p text:style-name="Table_20_Heading"> User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map.freifunk.lu/#!v:m;n:30b5c25681dd" text:style-name="Internet_20_link" text:visited-style-name="Visited_20_Internet_20_Link">fflux-metalgamer</text:a>                       </text:p>
          </table:table-cell>
          <table:table-cell office:value-type="string" table:style-name="tablecell">
            <text:p text:style-name="tablealignleft"> <text:a xlink:type="simple" xlink:href="http://www.tp-link.com/en/products/details/cat-9_TL-WDR4300.html" text:style-name="Internet_20_link" text:visited-style-name="Visited_20_Internet_20_Link">TP-LINK TL-WDR4300</text:a>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map.freifunk.lu/#!v:m;n:30b5c274b4a1" text:style-name="Internet_20_link" text:visited-style-name="Visited_20_Internet_20_Link">fflux-snowden</text:a>                          </text:p>
          </table:table-cell>
          <table:table-cell office:value-type="string" table:style-name="tablecell">
            <text:p text:style-name="tablealignleft"> <text:a xlink:type="simple" xlink:href="http://www.tp-link.com/en/products/details/cat-9_TL-WDR4300.html" text:style-name="Internet_20_link" text:visited-style-name="Visited_20_Internet_20_Link">TP-LINK TL-WDR4300</text:a>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map.freifunk.lu/#!v:m;n:30b5c274b534" text:style-name="Internet_20_link" text:visited-style-name="Visited_20_Internet_20_Link">fflux-manning</text:a>                          </text:p>
          </table:table-cell>
          <table:table-cell office:value-type="string" table:style-name="tablecell">
            <text:p text:style-name="tablealignleft"> <text:a xlink:type="simple" xlink:href="http://www.tp-link.com/en/products/details/cat-9_TL-WDR4300.html" text:style-name="Internet_20_link" text:visited-style-name="Visited_20_Internet_20_Link">TP-LINK TL-WDR4300</text:a>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map.freifunk.lu/#!v:m;n:30b5c274b4d7" text:style-name="Internet_20_link" text:visited-style-name="Visited_20_Internet_20_Link">fflux-wau-holland</text:a>                      </text:p>
          </table:table-cell>
          <table:table-cell office:value-type="string" table:style-name="tablecell">
            <text:p text:style-name="tablealignleft"> <text:a xlink:type="simple" xlink:href="http://www.tp-link.com/en/products/details/cat-9_TL-WDR4300.html" text:style-name="Internet_20_link" text:visited-style-name="Visited_20_Internet_20_Link">TP-LINK TL-WDR4300</text:a>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map.freifunk.lu/#!v:m;n:30b5c274b4d7" text:style-name="Internet_20_link" text:visited-style-name="Visited_20_Internet_20_Link">fflux-arthur.useldinger</text:a>                </text:p>
          </table:table-cell>
          <table:table-cell office:value-type="string" table:style-name="tablecell">
            <text:p text:style-name="tablealignleft"> <text:a xlink:type="simple" xlink:href="http://www.tp-link.com/en/products/details/cat-9_TL-WDR4300.html" text:style-name="Internet_20_link" text:visited-style-name="Visited_20_Internet_20_Link">TP-LINK TL-WDR4300</text:a>  </text:p>
          </table:table-cell>
          <table:table-cell office:value-type="string" table:style-name="tablecell">
            <text:p text:style-name="tablealignleft"> <text:a xlink:type="simple" xlink:href="mailto:freifunk@c3l.lu" text:style-name="Internet_20_link" text:visited-style-name="Visited_20_Internet_20_Link">freifunk@c3l.lu</text:a>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map.freifunk.lu/#!v:m;n:a42bb0cdb61a" text:style-name="Internet_20_link" text:visited-style-name="Visited_20_Internet_20_Link">fflux-gulf-station</text:a>                    </text:p>
          </table:table-cell>
          <table:table-cell office:value-type="string" table:style-name="tablecell">
            <text:p text:style-name="tablealignleft"> <text:a xlink:type="simple" xlink:href="http://www.tp-link.com/en/products/details/cat-9_Archer-C7.html" text:style-name="Internet_20_link" text:visited-style-name="Visited_20_Internet_20_Link">TP-LINK Archer C7 </text:a>   </text:p>
          </table:table-cell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map.freifunk.lu/#!v:m;n:a42bb0cddd02" text:style-name="Internet_20_link" text:visited-style-name="Visited_20_Internet_20_Link">fflux-nikola.tesla</text:a>                    </text:p>
          </table:table-cell>
          <table:table-cell office:value-type="string" table:style-name="tablecell">
            <text:p text:style-name="tablealignleft"> <text:a xlink:type="simple" xlink:href="http://www.tp-link.com/en/products/details/cat-9_Archer-C7.html" text:style-name="Internet_20_link" text:visited-style-name="Visited_20_Internet_20_Link">TP-LINK Archer C7 </text:a>   </text:p>
          </table:table-cell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flux-gw3.c3l.lu/map/#!/en/map/e8df7072f440" text:style-name="Internet_20_link" text:visited-style-name="Visited_20_Internet_20_Link">fflux-Cafe-Camping-Bleesbruck</text:a>  </text:p>
          </table:table-cell>
          <table:table-cell office:value-type="string" table:style-name="tablecell">
            <text:p text:style-name="tablealignleft"> <text:a xlink:type="simple" xlink:href="https://avm.de/produkte/fritzbox/fritzbox-4040/" text:style-name="Internet_20_link" text:visited-style-name="Visited_20_Internet_20_Link">AVM FritzBox 4040</text:a>                    </text:p>
          </table:table-cell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map.freifunk.lu/#!v:m;n:98ded0294ed6" text:style-name="Internet_20_link" text:visited-style-name="Visited_20_Internet_20_Link">fflux-Skynet Senior</text:a>                   </text:p>
          </table:table-cell>
          <table:table-cell office:value-type="string" table:style-name="tablecell">
            <text:p text:style-name="tablealignleft"> <text:a xlink:type="simple" xlink:href="http://www.tp-link.com/en/products/details/cat-9_TL-WR940N.html" text:style-name="Internet_20_link" text:visited-style-name="Visited_20_Internet_20_Link">TP-Link WR940N</text:a>       </text:p>
          </table:table-cell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map.freifunk.lu/#!v:m;n:f0b014f15a1f" text:style-name="Internet_20_link" text:visited-style-name="Visited_20_Internet_20_Link">fflux-Skynet</text:a>                          </text:p>
          </table:table-cell>
          <table:table-cell office:value-type="string" table:style-name="tablecell">
            <text:p text:style-name="tablealignleft"> <text:a xlink:type="simple" xlink:href="https://avm.de/produkte/fritzbox/fritzbox-4040/" text:style-name="Internet_20_link" text:visited-style-name="Visited_20_Internet_20_Link">AVM FritzBox 4040</text:a>                    </text:p>
          </table:table-cell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map.freifunk.lu/#!v:m;n:18d6c778b5a8" text:style-name="Internet_20_link" text:visited-style-name="Visited_20_Internet_20_Link">Charles Darwin</text:a>                        </text:p>
          </table:table-cell>
          <table:table-cell office:value-type="string" table:style-name="tablecell">
            <text:p text:style-name="tablealignleft"> <text:a xlink:type="simple" xlink:href="https://www.tp-link.com/de/products/details/cat-37_CPE210.html" text:style-name="Internet_20_link" text:visited-style-name="Visited_20_Internet_20_Link">TP-Link CPE210</text:a>       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      </text:p>
          </table:table-cell>
        </table:table-row>
      </table:table>
      <text:h text:style-name="Heading_20_2" text:outline-level="2"><text:bookmark-start text:name="__RefHeading___quellen_8"/><text:bookmark-start text:name="quellen"/>Quellen<text:bookmark-end text:name="__RefHeading___quellen_8"/><text:bookmark-end text:name="quellen"/></text:h>
      <text:h text:style-name="Heading_20_3" text:outline-level="3"><text:bookmark-start text:name="__RefHeading___about_freifunk_9"/><text:bookmark-start text:name="about_freifunk"/>About Freifunk<text:bookmark-end text:name="__RefHeading___about_freifunk_9"/><text:bookmark-end text:name="about_freifunk"/></text:h>
      <text:list text:style-name="List_20_1" text:continue-numbering="false">
        <text:list-item>
          <text:p text:style-name="List_20_1_Content_First"> <text:a xlink:type="simple" xlink:href="http://freifunk.net/en/" text:style-name="Internet_20_link" text:visited-style-name="Visited_20_Internet_20_Link">Official Freifunk website (EN)</text:a></text:p>
        </text:list-item>
        <text:list-item>
          <text:p text:style-name="List_20_1_Content"> <text:a xlink:type="simple" xlink:href="http://freifunk.lu" text:style-name="Internet_20_link" text:visited-style-name="Visited_20_Internet_20_Link">Freifunk Luxembourg website (EN)</text:a></text:p>
        </text:list-item>
        <text:list-item>
          <text:p text:style-name="List_20_1_Content"> <text:a xlink:type="simple" xlink:href="http://chaosradio.ccc.de/cr162.html" text:style-name="Internet_20_link" text:visited-style-name="Visited_20_Internet_20_Link">Chaosradio 162: Freifunk (DE)</text:a></text:p>
        </text:list-item>
        <text:list-item>
          <text:p text:style-name="List_20_1_Content_Last"> <text:a xlink:type="simple" xlink:href="http://podcast.ara.lu/wp-content/uploads/2015/01/LetzHack-Freifunk_31.01.15.mp3" text:style-name="Internet_20_link" text:visited-style-name="Visited_20_Internet_20_Link">Letz Hack: Freifunk (DE)</text:a></text:p>
        </text:list-item>
      </text:list>
      <text:h text:style-name="Heading_20_3" text:outline-level="3"><text:bookmark-start text:name="__RefHeading___how-to_freifunk_10"/><text:bookmark-start text:name="how-to_freifunk"/>How-to Freifunk<text:bookmark-end text:name="__RefHeading___how-to_freifunk_10"/><text:bookmark-end text:name="how-to_freifunk"/></text:h>
      <text:list text:style-name="List_20_1" text:continue-numbering="false">
        <text:list-item>
          <text:p text:style-name="List_20_1_Content_First"> <text:a xlink:type="simple" xlink:href="https://wiki.c3l.lu/doku.php?id=de:projects:freifunk:zotacoffloader" text:style-name="Internet_20_link" text:visited-style-name="Visited_20_Internet_20_Link">Freifunk Offloader (Outdoor)</text:a></text:p>
        </text:list-item>
        <text:list-item>
          <text:p text:style-name="List_20_1_Content"> <text:a xlink:type="simple" xlink:href="https://wiki.c3l.lu/doku.php?id=de:projects:freifunk:apu2c4offloader" text:style-name="Internet_20_link" text:visited-style-name="Visited_20_Internet_20_Link">Freifunk apu2c4 Offloader</text:a></text:p>
        </text:list-item>
        <text:list-item>
          <text:p text:style-name="List_20_1_Content"> <text:a xlink:type="simple" xlink:href="https://wiki.c3l.lu/doku.php?id=de:projects:freifunk:routerflashen" text:style-name="Internet_20_link" text:visited-style-name="Visited_20_Internet_20_Link">How to setup your own FreiFunk node?</text:a></text:p>
        </text:list-item>
        <text:list-item>
          <text:p text:style-name="List_20_1_Content"> <text:a xlink:type="simple" xlink:href="https://wiki.c3l.lu/doku.php?id=de:freifunk:config" text:style-name="Internet_20_link" text:visited-style-name="Visited_20_Internet_20_Link">Freifunk Lëtzebuerg konfiguréieren</text:a></text:p>
        </text:list-item>
        <text:list-item>
          <text:p text:style-name="List_20_1_Content"> <text:a xlink:type="simple" xlink:href="https://wiki.c3l.lu/doku.php?id=de:projects:freifunk:network" text:style-name="Internet_20_link" text:visited-style-name="Visited_20_Internet_20_Link">How does FreiFunk work?</text:a></text:p>
        </text:list-item>
        <text:list-item>
          <text:p text:style-name="List_20_1_Content"> <text:a xlink:type="simple" xlink:href="https://wiki.c3l.lu/doku.php?id=de:projects:freifunk:preconfigurednodes" text:style-name="Internet_20_link" text:visited-style-name="Visited_20_Internet_20_Link">Pre-configured Freifunk nodes</text:a></text:p>
        </text:list-item>
        <text:list-item>
          <text:p text:style-name="List_20_1_Content"> &lt;html&gt;&amp;#128274;&lt;/html&gt; <text:a xlink:type="simple" xlink:href="https://wiki.c3l.lu/doku.php?id=de:private:freifunk:config" text:style-name="Internet_20_link" text:visited-style-name="Visited_20_Internet_20_Link">public Keys vun dem Team</text:a>  </text:p>
        </text:list-item>
        <text:list-item>
          <text:p text:style-name="List_20_1_Content"> &lt;html&gt;&amp;#128274;&lt;/html&gt; <text:a xlink:type="simple" xlink:href="https://wiki.c3l.lu/doku.php?id=de:private:freifunk:config:ubiquiti:nanostation-loco-m2" text:style-name="Internet_20_link" text:visited-style-name="Visited_20_Internet_20_Link">Ubiquiti NanoStation Loco M2</text:a> </text:p>
        </text:list-item>
        <text:list-item>
          <text:p text:style-name="List_20_1_Content"> &lt;html&gt;&amp;#128274;&lt;/html&gt; <text:a xlink:type="simple" xlink:href="https://wiki.c3l.lu/doku.php?id=de:private:freifunk:config:camping-bleesbruck" text:style-name="Internet_20_link" text:visited-style-name="Visited_20_Internet_20_Link">Dokumentatioun vum Camping Bleesbruck Mesh</text:a></text:p>
        </text:list-item>
        <text:list-item>
          <text:p text:style-name="List_20_1_Content"> &lt;html&gt;&amp;#128274;&lt;/html&gt;<text:a xlink:type="simple" xlink:href="https://wiki.c3l.lu/doku.php?id=de:private:freifunk:gateway" text:style-name="Internet_20_link" text:visited-style-name="Visited_20_Internet_20_Link">FreiFunk Gateway setup</text:a></text:p>
        </text:list-item>
        <text:list-item>
          <text:p text:style-name="List_20_1_Content"> &lt;html&gt;&amp;#128274;&lt;/html&gt;<text:a xlink:type="simple" xlink:href="https://wiki.c3l.lu/doku.php?id=de:private:freifunk:firmwarebuilden" text:style-name="Internet_20_link" text:visited-style-name="Visited_20_Internet_20_Link">Freifunk Firmware builden</text:a></text:p>
        </text:list-item>
        <text:list-item>
          <text:p text:style-name="List_20_1_Content"> &lt;html&gt;&amp;#128274;&lt;/html&gt;<text:a xlink:type="simple" xlink:href="https://wiki.c3l.lu/doku.php?id=de:private:freifunk:bugs" text:style-name="Internet_20_link" text:visited-style-name="Visited_20_Internet_20_Link">FreiFunk Bugs</text:a></text:p>
        </text:list-item>
        <text:list-item>
          <text:p text:style-name="List_20_1_Content"> &lt;html&gt;&amp;#128274;&lt;/html&gt;<text:a xlink:type="simple" xlink:href="https://wiki.c3l.lu/doku.php?id=de:private:freifunk:stats" text:style-name="Internet_20_link" text:visited-style-name="Visited_20_Internet_20_Link">FreiFunk Stats setup</text:a></text:p>
        </text:list-item>
        <text:list-item>
          <text:p text:style-name="List_20_1_Content"> &lt;html&gt;&amp;#128274;&lt;/html&gt;<text:a xlink:type="simple" xlink:href="https://wiki.c3l.lu/doku.php?id=de:private:freifunk:torian" text:style-name="Internet_20_link" text:visited-style-name="Visited_20_Internet_20_Link">torian</text:a></text:p>
        </text:list-item>
        <text:list-item>
          <text:p text:style-name="List_20_1_Content"> &lt;html&gt;&amp;#128274;&lt;/html&gt;<text:a xlink:type="simple" xlink:href="https://wiki.c3l.lu/doku.php?id=de:private:freifunk" text:style-name="Internet_20_link" text:visited-style-name="Visited_20_Internet_20_Link">Freifunk Lëtzebuerg</text:a></text:p>
        </text:list-item>
        <text:list-item>
          <text:p text:style-name="List_20_1_Content_Last"> &lt;html&gt;&amp;#128274;&lt;/html&gt;<text:a xlink:type="simple" xlink:href="https://wiki.c3l.lu/doku.php?id=de:private:freifunk:api" text:style-name="Internet_20_link" text:visited-style-name="Visited_20_Internet_20_Link">How to implement the FreiFunk AP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8::21:10</meta:creation-date>
    <dc:creator>Generated</dc:creator>
    <dc:date>2026-08-12T18::21:10</dc:date>
    <dc:language>en-US</dc:language>
    <meta:editing-cycles>1</meta:editing-cycles>
    <meta:editing-duration>PT0S</meta:editing-duration>
    <dc:title>de:projects:freifunk</dc:title>
  </office:meta>
</office:document-meta>
</file>