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011d803a779478f5830eafb23de93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3:10:hacklu"/><text:bookmark-start text:name="__RefHeading___hack.lu_2013_1"/><text:bookmark-start text:name="hack.lu_2013"/>Hack.lu 2013<text:bookmark-end text:name="__RefHeading___hack.lu_2013_1"/><text:bookmark-end text:name="hack.lu_2013"/></text:h>
      <text:p text:style-name="Text_20_body">"<text:span text:style-name="Emphasis">Hack.lu is an open convention/conference where people can discuss about computer security, privacy, information technology and its cultural/technical implication on society. The aim of the convention is to make a bridge of the various actors in the computer security world. The conference takes place at Parc Hotel Alvisse in Luxembourg the 22-24 October 2013.</text:span>" (<text:a xlink:type="simple" xlink:href="http://2013.hack.lu/index.php/Main_Page" text:style-name="Internet_20_link" text:visited-style-name="Visited_20_Internet_20_Link">Source</text:a>)</text:p>
      <text:p text:style-name="Text_20_body"><draw:a xlink:type="simple" xlink:href="http://2013.hack.lu/index.php/Main_Page"><draw:frame draw:style-name="mediaright" draw:name="?1000 | Legend" text:anchor-type="paragraph" draw:z-index="0" svg:width="77.94625cm" style:rel-width="100%"><draw:text-box><text:p text:style-name="legendcenter"><draw:frame draw:style-name="mediaright" draw:name="?1000 |" text:anchor-type="paragraph" draw:z-index="0" svg:width="77.94625cm" style:rel-width="100%" svg:height="18.25625cm" style:rel-height="scale"><draw:image xlink:href="Pictures/8011d803a779478f5830eafb23de9334.png" xlink:type="simple" xlink:show="embed" xlink:actuate="onLoad"/></draw:frame>?1000 |</text:p></draw:text-box></draw:frame></draw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very member of C3L whom would like to attend, please register your name under attendees and make sure we'll be able to contact you. <text:a xlink:type="simple" xlink:href="mailto:info@c3l.lu" text:style-name="Internet_20_link" text:visited-style-name="Visited_20_Internet_20_Link">info@c3l.lu</text:a></text:p>
          </table:table-cell>
        </table:table-row>
      </table:table>
      <text:h text:style-name="Heading_20_2" text:outline-level="2"><text:bookmark-start text:name="__RefHeading___activities_2"/><text:bookmark-start text:name="activities"/>Activities<text:bookmark-end text:name="__RefHeading___activities_2"/><text:bookmark-end text:name="activities"/></text:h>
      <text:p text:style-name="Text_20_body">What activities will we off this year?</text:p>
      <text:list text:style-name="List_20_1" text:continue-numbering="false">
        <text:list-item>
          <text:p text:style-name="List_20_1_Content_First"> UltiMaker</text:p>
        </text:list-item>
        <text:list-item>
          <text:p text:style-name="List_20_1_Content"> LockPicking</text:p>
        </text:list-item>
        <text:list-item>
          <text:p text:style-name="List_20_1_Content_Last"> Bulding Antenna's</text:p>
        </text:list-item>
      </text:list>
      <text:h text:style-name="Heading_20_2" text:outline-level="2"><text:bookmark-start text:name="__RefHeading___merchandise_3"/><text:bookmark-start text:name="merchandise"/>Merchandise<text:bookmark-end text:name="__RefHeading___merchandise_3"/><text:bookmark-end text:name="merchandise"/></text:h>
      <text:list text:style-name="List_20_1" text:continue-numbering="false">
        <text:list-item>
          <text:p text:style-name="List_20_1_Content_First"> T-Shirts</text:p>
        </text:list-item>
        <text:list-item>
          <text:p text:style-name="List_20_1_Content"> PirateBoxs'</text:p>
        </text:list-item>
        <text:list-item>
          <text:p text:style-name="List_20_1_Content"> Pi's (ld)</text:p>
        </text:list-item>
        <text:list-item>
          <text:p text:style-name="List_20_1_Content"> Books</text:p>
        </text:list-item>
        <text:list-item>
          <text:p text:style-name="List_20_1_Content"> Onions</text:p>
        </text:list-item>
        <text:list-item>
          <text:p text:style-name="List_20_1_Content_Last"> Stickers &amp; Posters</text:p>
        </text:list-item>
      </text:list>
      <text:h text:style-name="Heading_20_2" text:outline-level="2"><text:bookmark-start text:name="__RefHeading___preparations_4"/><text:bookmark-start text:name="preparations"/>Preparations<text:bookmark-end text:name="__RefHeading___preparations_4"/><text:bookmark-end text:name="preparations"/></text:h>
      <text:h text:style-name="Heading_20_3" text:outline-level="3"><text:bookmark-start text:name="__RefHeading___stuff_5"/><text:bookmark-start text:name="stuff"/>Stuff<text:bookmark-end text:name="__RefHeading___stuff_5"/><text:bookmark-end text:name="stuff"/></text:h>
      <text:p text:style-name="Text_20_body">Stuff we'd like to show off on our booth:</text:p>
      <text:list text:style-name="List_20_1" text:continue-numbering="false">
        <text:list-item>
          <text:p text:style-name="List_20_1_Content_First"> Banners</text:p>
        </text:list-item>
        <text:list-item>
          <text:p text:style-name="List_20_1_Content"> Lockpicking Set</text:p>
        </text:list-item>
        <text:list-item>
          <text:p text:style-name="List_20_1_Content"> Books</text:p>
        </text:list-item>
        <text:list-item>
          <text:p text:style-name="List_20_1_Content_Last"> …</text:p>
        </text:list-item>
      </text:list>
      <text:h text:style-name="Heading_20_3" text:outline-level="3"><text:bookmark-start text:name="__RefHeading___list_of_attendees_6"/><text:bookmark-start text:name="list_of_attendees"/>List of attendees<text:bookmark-end text:name="__RefHeading___list_of_attendees_6"/><text:bookmark-end text:name="list_of_attendee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<text:a xlink:type="simple" xlink:href="https://wiki.c3l.lu/doku.php?id=user:freak_out" text:style-name="Internet_20_link" text:visited-style-name="Visited_20_Internet_20_Link">freak_out</text:a> &amp; friend (on hold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22:56</meta:creation-date>
    <dc:creator>Generated</dc:creator>
    <dc:date>2026-08-11T08::22:56</dc:date>
    <dc:language>en-US</dc:language>
    <meta:editing-cycles>1</meta:editing-cycles>
    <meta:editing-duration>PT0S</meta:editing-duration>
    <dc:title>events:2013:10:hacklu</dc:title>
  </office:meta>
</office:document-meta>
</file>