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11:hacktivisten_ziehen-eine-zwischenbilanz-der-regierung"/><text:bookmark-start text:name="__RefHeading___hacktivisten_ziehen_eine_zwischenbilanz_der_regierung_1"/><text:bookmark-start text:name="hacktivisten_ziehen_eine_zwischenbilanz_der_regierung"/>Hacktivisten ziehen eine Zwischenbilanz der Regierung<text:bookmark-end text:name="__RefHeading___hacktivisten_ziehen_eine_zwischenbilanz_der_regierung_1"/><text:bookmark-end text:name="hacktivisten_ziehen_eine_zwischenbilanz_der_regier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18th November 2014     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00        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CarréRotondes 1, rue de l’Aciérie L-1112 Luxembourg-Hollerich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A round table with an impartial moderation about the government being on the terrain after a year. 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rotondes.lu/" text:style-name="Internet_20_link" text:visited-style-name="Visited_20_Internet_20_Link">http://rotondes.lu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<text:a xlink:type="simple" xlink:href="https://wiki.c3l.lu/doku.php?id=user:ch4r3l" text:style-name="Internet_20_link" text:visited-style-name="Visited_20_Internet_20_Link">ch4r3l</text:a>, <text:a xlink:type="simple" xlink:href="https://wiki.c3l.lu/doku.php?id=user:deflenken" text:style-name="Internet_20_link" text:visited-style-name="Visited_20_Internet_20_Link">deflenken</text:a>, <text:a xlink:type="simple" xlink:href="https://wiki.c3l.lu/doku.php?id=user:claude" text:style-name="Internet_20_link" text:visited-style-name="Visited_20_Internet_20_Link">claud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5:45</meta:creation-date>
    <dc:creator>Generated</dc:creator>
    <dc:date>2026-08-11T12::15:45</dc:date>
    <dc:language>en-US</dc:language>
    <meta:editing-cycles>1</meta:editing-cycles>
    <meta:editing-duration>PT0S</meta:editing-duration>
    <dc:title>events:2014:11:hacktivisten_ziehen-eine-zwischenbilanz-der-regierung</dc:title>
  </office:meta>
</office:document-meta>
</file>