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12:31c3:congress-everywhere"/><text:bookmark-start text:name="__RefHeading___c3_-_congress_everywhere_1"/><text:bookmark-start text:name="c3_-_congress_everywhere"/>31C3 - Congress Everywhere<text:bookmark-end text:name="__RefHeading___c3_-_congress_everywhere_1"/><text:bookmark-end text:name="c3_-_congress_everywher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7/12/2014 - 30/12/2012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<text:a xlink:type="simple" xlink:href="https://wiki.c3l.lu/doku.php?id=user:kahpa" text:style-name="Internet_20_link" text:visited-style-name="Visited_20_Internet_20_Link">kahpa</text:a>'s place (sleeping possibility for max. 6 pers.)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://www.openstreetmap.org/node/335117824#map=18/50.07816/5.95685" text:style-name="Internet_20_link" text:visited-style-name="Visited_20_Internet_20_Link"> 50.0781566, 5.9568503</text:a>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Allow those unable to attend the Congress in Hamburg to celebrate their own Hackcenter experience, watch the streams, participate via twitter or chats, drink Tschunk, cook and have a good time.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s://events.ccc.de/congress/2014/wiki/Main_Page" text:style-name="Internet_20_link" text:visited-style-name="Visited_20_Internet_20_Link">Official 31C3 Wiki</text:a> </text:p>
          </table:table-cell>
        </table:table-row>
        <table:table-row>
          <table:table-cell office:value-type="string" table:style-name="tableheader">
            <text:p text:style-name="Table_20_Heading"> Public </text:p>
          </table:table-cell>
          <table:table-cell office:value-type="string" table:style-name="tablecell">
            <text:p text:style-name="tablealignleft"> Open for everyone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kahpa" text:style-name="Internet_20_link" text:visited-style-name="Visited_20_Internet_20_Link">kahpa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? </text:p>
          </table:table-cell>
        </table:table-row>
      </table:table>
      <text:h text:style-name="Heading_20_2" text:outline-level="2"><text:bookmark-start text:name="__RefHeading___what_will_be_done_2"/><text:bookmark-start text:name="what_will_be_done"/>What will be done?<text:bookmark-end text:name="__RefHeading___what_will_be_done_2"/><text:bookmark-end text:name="what_will_be_done"/></text:h>
      <text:list text:style-name="List_20_1" text:continue-numbering="false">
        <text:list-item>
          <text:p text:style-name="List_20_1_Content_First"> Watching the streams</text:p>
        </text:list-item>
        <text:list-item>
          <text:p text:style-name="List_20_1_Content"> General hacking</text:p>
        </text:list-item>
        <text:list-item>
          <text:p text:style-name="List_20_1_Content"> Discussions</text:p>
        </text:list-item>
        <text:list-item>
          <text:p text:style-name="List_20_1_Content"> Socialising</text:p>
        </text:list-item>
        <text:list-item>
          <text:p text:style-name="List_20_1_Content_Last"> Club-Ma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7::48:51</meta:creation-date>
    <dc:creator>Generated</dc:creator>
    <dc:date>2026-08-13T07::48:51</dc:date>
    <dc:language>en-US</dc:language>
    <meta:editing-cycles>1</meta:editing-cycles>
    <meta:editing-duration>PT0S</meta:editing-duration>
    <dc:title>events:2014:12:31c3:congress-everywhere</dc:title>
  </office:meta>
</office:document-meta>
</file>