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cb6b9d1b483f3ca14e600b38a5df07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ents:2014:12:31c3"/><text:bookmark-start text:name="__RefHeading___c3_1"/><text:bookmark-start text:name="c3"/>31C3<text:bookmark-end text:name="__RefHeading___c3_1"/><text:bookmark-end text:name="c3"/></text:h>
      <text:p text:style-name="Text_20_body"><draw:frame draw:style-name="mediaright" draw:name="0" text:anchor-type="paragraph" draw:z-index="0" svg:width="5.2916666666667cm" style:rel-width="100%" svg:height="5.2916666666667cm" style:rel-height="scale"><draw:image xlink:href="Pictures/6cb6b9d1b483f3ca14e600b38a5df071.jpg" xlink:type="simple" xlink:show="embed" xlink:actuate="onLoad"/></draw:frame></text:p>
      <text:p text:style-name="Text_20_body"><text:span text:style-name="Emphasis">The 31st Chaos Communication Congress (31C3) is an annual four-day conference on technology, society and utopia. The Congress offers lectures and workshops and various events on a multitude of topics including (but not limited to) information technology and generally a critical-creative attitude towards technology and the discussion about the effects of technological advances on society.
<text:line-break/>
<text:line-break/>
For 31 years, the congress has been organized by the community and appreciates all kinds of participation. You are encouraged to contribute by volunteering, setting up and hosting hands-on and self-organized events with the other components of your assembly or presenting your own projects to fellow hackers. Some basic survival guidelines might come in handy for everything not answered in our 31C3 FAQ. Updated information are covered by the CCC Events Blog or via Twitter (@CCC).
<text:line-break/>
<text:line-break/>
As this website is part of a wiki you can contribute information, too. Login or register an account and go ahead. Refer to the 31C3-wiki-usermanual and the help page for information about using this MediaWiki.</text:span>
<text:line-break/>
<text:line-break/>
<text:span text:style-name="Emphasis"><text:span text:style-name="Strong_20_Emphasis">– Source: <text:a xlink:type="simple" xlink:href="https://events.ccc.de/congress/2014/wiki/Main_Page" text:style-name="Internet_20_link" text:visited-style-name="Visited_20_Internet_20_Link">https://events.ccc.de/congress/2014/wiki/Main_Page</text:a></text:span></text:span> </text:p>
      <text:h text:style-name="Heading_20_2" text:outline-level="2"><text:bookmark-start text:name="__RefHeading___congress_everywhere_2"/><text:bookmark-start text:name="congress_everywhere"/>Congress Everywhere<text:bookmark-end text:name="__RefHeading___congress_everywhere_2"/><text:bookmark-end text:name="congress_everywhere"/></text:h>
      <text:p text:style-name="Text_20_body">We host this event as well. Details can be found <text:a xlink:type="simple" xlink:href="https://wiki.c3l.lu/doku.php?id=events:2014:12:31c3:congress-everywhere" text:style-name="Internet_20_link" text:visited-style-name="Visited_20_Internet_20_Link">here</text:a>.</text:p>
      <text:h text:style-name="Heading_20_2" text:outline-level="2"><text:bookmark-start text:name="__RefHeading___essential_references_3"/><text:bookmark-start text:name="essential_references"/>Essential References<text:bookmark-end text:name="__RefHeading___essential_references_3"/><text:bookmark-end text:name="essential_references"/></text:h>
      <text:list text:style-name="List_20_1" text:continue-numbering="false">
        <text:list-item>
          <text:p text:style-name="List_20_1_Content_First"> <text:a xlink:type="simple" xlink:href="http://events.ccc.de/category/31c3/" text:style-name="Internet_20_link" text:visited-style-name="Visited_20_Internet_20_Link"> CCC Event Blog</text:a> (currently mainly about 31C3)</text:p>
        </text:list-item>
        <text:list-item>
          <text:p text:style-name="List_20_1_Content_Last"> <text:a xlink:type="simple" xlink:href="https://events.ccc.de/congress/2014/wiki/Main_Page" text:style-name="Internet_20_link" text:visited-style-name="Visited_20_Internet_20_Link">31C3 Wiki</text:a></text:p>
        </text:list-item>
      </text:list>
      <text:h text:style-name="Heading_20_2" text:outline-level="2"><text:bookmark-start text:name="__RefHeading___vpn_access_to_31c3_4"/><text:bookmark-start text:name="vpn_access_to_31c3"/>VPN Access to 31C3<text:bookmark-end text:name="__RefHeading___vpn_access_to_31c3_4"/><text:bookmark-end text:name="vpn_access_to_31c3"/></text:h>
      <text:h text:style-name="Heading_20_3" text:outline-level="3"><text:bookmark-start text:name="__RefHeading___back-up_services_5"/><text:bookmark-start text:name="back-up_services"/>Back-Up Services<text:bookmark-end text:name="__RefHeading___back-up_services_5"/><text:bookmark-end text:name="back-up_services"/></text:h>
      <text:p text:style-name="Text_20_body">It happens regularly that the Internet access or related services with life at congress are hard to reach, so we'll provide, as many other users with and before us already, back-up for congress' services.</text:p>
      <text:h text:style-name="Heading_20_3" text:outline-level="3"><text:bookmark-start text:name="__RefHeading___dns_servers_6"/><text:bookmark-start text:name="dns_servers"/>DNS Servers<text:bookmark-end text:name="__RefHeading___dns_servers_6"/><text:bookmark-end text:name="dns_servers"/></text:h>
      <text:p text:style-name="Text_20_body">Sometimes the local DNS servers are totaly overloaded. Use another one instead! <text:line-break/><text:line-break/></text:p>
      <text:p text:style-name="Text_20_body"><text:span text:style-name="Strong_20_Emphasis">95.141.34.162</text:span></text:p>
      <text:h text:style-name="Heading_20_2" text:outline-level="2"><text:bookmark-start text:name="__RefHeading___dnscrypt_7"/><text:bookmark-start text:name="dnscrypt"/>DNSCrypt<text:bookmark-end text:name="__RefHeading___dnscrypt_7"/><text:bookmark-end text:name="dnscrypt"/></text:h>
      <text:p text:style-name="Text_20_body"><text:span text:style-name="Strong_20_Emphasis">95.141.34.162:5678</text:span> <text:line-break/>
Provider public key: <text:line-break/></text:p>
      <text:p text:style-name="Preformatted_20_Text">5FF6:5A49:9C19:6B39:7DAF:4758:4070:7092:5ABA:B334:5E6C:B46A:FA4B:7771:5ADA:2EC8</text:p>
      <table:table table:style-name="Table">
        <table:table-column table:style-name="odt_auto_style_table_column_1_1"/>
        <table:table-row>
          <table:table-cell office:value-type="string" table:style-name="tablecell">
            <text:p text:style-name="Preformatted_20_Text"><text:span text:style-name="highlight_co4">root@hostname:~# </text:span>dnscrypt-proxy <text:span text:style-name="highlight_re5">-R</text:span> cypherpunk</text:p>
          </table:table-cell>
        </table:table-row>
      </table:table>
      <text:h text:style-name="Heading_20_4" text:outline-level="4"><text:bookmark-start text:name="__RefHeading___fahrplaene_8"/><text:bookmark-start text:name="fahrplaene"/>Fahrpläne<text:bookmark-end text:name="__RefHeading___fahrplaene_8"/><text:bookmark-end text:name="fahrplaene"/></text:h>
      <text:list text:style-name="List_20_1" text:continue-numbering="false">
        <text:list-item>
          <text:p text:style-name="List_20_1_Content_First"> <text:a xlink:type="simple" xlink:href="http://fahrplan.c3l.lu/" text:style-name="Internet_20_link" text:visited-style-name="Visited_20_Internet_20_Link">http://fahrplan.c3l.lu/</text:a></text:p>
        </text:list-item>
        <text:list-item>
          <text:p text:style-name="List_20_1_Content"> <text:a xlink:type="simple" xlink:href="http://fahrplan.31c3.mirror.metalgamer.eu/congress/2014/Fahrplan/" text:style-name="Internet_20_link" text:visited-style-name="Visited_20_Internet_20_Link">http://fahrplan.31c3.mirror.metalgamer.eu/congress/2014/Fahrplan/</text:a></text:p>
        </text:list-item>
        <text:list-item>
          <text:p text:style-name="List_20_1_Content_Last"> <text:a xlink:type="simple" xlink:href="http://fahrplan.avernak.is/" text:style-name="Internet_20_link" text:visited-style-name="Visited_20_Internet_20_Link">http://fahrplan.avernak.is/</text:a></text:p>
        </text:list-item>
      </text:list>
      <text:h text:style-name="Heading_20_4" text:outline-level="4"><text:bookmark-start text:name="__RefHeading___congress_streams_9"/><text:bookmark-start text:name="congress_streams"/>Congress Streams<text:bookmark-end text:name="__RefHeading___congress_streams_9"/><text:bookmark-end text:name="congress_stream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3::06:47</meta:creation-date>
    <dc:creator>Generated</dc:creator>
    <dc:date>2026-08-13T03::06:47</dc:date>
    <dc:language>en-US</dc:language>
    <meta:editing-cycles>1</meta:editing-cycles>
    <meta:editing-duration>PT0S</meta:editing-duration>
    <dc:title>events:2014:12:31c3</dc:title>
  </office:meta>
</office:document-meta>
</file>