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fa8549469352785780346fdb9e1d94.jpg"/>
  <manifest:file-entry manifest:media-type="image/jpeg" manifest:full-path="Pictures/8d26e99f29bdfb174d60cb0560752b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03:cah-2015-01"/><text:bookmark-start text:name="__RefHeading___code_hackdeaddrop_1"/><text:bookmark-start text:name="code_hackdeaddrop"/>Code&amp;Hack: DeadDrop<text:bookmark-end text:name="__RefHeading___code_hackdeaddrop_1"/><text:bookmark-end text:name="code_hackdeaddrop"/></text:h>
      <text:p text:style-name="Text_20_body"><text:span text:style-name="Strong_20_Emphasis">Date:</text:span> 03.01.2015
<text:line-break/><text:span text:style-name="Strong_20_Emphasis">Time:</text:span> 13:00
<text:line-break/><text:span text:style-name="Strong_20_Emphasis">Venue:</text:span> See internal Mailing list
<text:line-break/><text:span text:style-name="Strong_20_Emphasis">Organizer:</text:span> <text:a xlink:type="simple" xlink:href="https://wiki.c3l.lu/doku.php?id=user:virii" text:style-name="Internet_20_link" text:visited-style-name="Visited_20_Internet_20_Link">virii</text:a> </text:p>
      <text:h text:style-name="Heading_20_2" text:outline-level="2"><text:bookmark-start text:name="__RefHeading___subject_2"/><text:bookmark-start text:name="subject"/>Subject<text:bookmark-end text:name="__RefHeading___subject_2"/><text:bookmark-end text:name="subject"/></text:h>
      <text:p text:style-name="Text_20_body">We will code on an DeadDrop server and client script!</text:p>
      <text:h text:style-name="Heading_20_2" text:outline-level="2"><text:bookmark-start text:name="__RefHeading___impressions_3"/><text:bookmark-start text:name="impressions"/>Impressions<text:bookmark-end text:name="__RefHeading___impressions_3"/><text:bookmark-end text:name="impressions"/></text:h>
      <text:p text:style-name="Text_20_body"><draw:frame draw:style-name="media" draw:name="0" text:anchor-type="as-char" draw:z-index="0" svg:width="5.2916666666667cm" style:rel-width="100%" svg:height="3.96875cm" style:rel-height="scale"><draw:image xlink:href="Pictures/f9fa8549469352785780346fdb9e1d94.jpg" xlink:type="simple" xlink:show="embed" xlink:actuate="onLoad"/></draw:frame>
<draw:frame draw:style-name="media" draw:name="1" text:anchor-type="as-char" draw:z-index="1" svg:width="5.2916666666667cm" style:rel-width="100%" svg:height="3.96875cm" style:rel-height="scale"><draw:image xlink:href="Pictures/8d26e99f29bdfb174d60cb0560752bc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8::56:55</meta:creation-date>
    <dc:creator>Generated</dc:creator>
    <dc:date>2026-08-26T08::56:55</dc:date>
    <dc:language>en-US</dc:language>
    <meta:editing-cycles>1</meta:editing-cycles>
    <meta:editing-duration>PT0S</meta:editing-duration>
    <dc:title>events:2015:03:cah-2015-01</dc:title>
  </office:meta>
</office:document-meta>
</file>