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4:luxemburg-im-netz"/><text:bookmark-start text:name="__RefHeading___luxemburg_im_netz_1"/><text:bookmark-start text:name="luxemburg_im_netz"/>Luxemburg im Netz<text:bookmark-end text:name="__RefHeading___luxemburg_im_netz_1"/><text:bookmark-end text:name="luxemburg_im_netz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4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(Doors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://rotondes.lu/agenda/details/event/europa-im-netz/" text:style-name="Internet_20_link" text:visited-style-name="Visited_20_Internet_20_Link">http://rotondes.lu/agenda/details/event/europa-im-netz/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arréRotondes 1, rue de l’Aciérie, L-1112 Luxembourg-Hollerich 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rotondes.lu/agenda/details/event/europa-im-netz/" text:style-name="Internet_20_link" text:visited-style-name="Visited_20_Internet_20_Link">http://rotondes.lu/agenda/details/event/europa-im-netz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&amp; <text:a xlink:type="simple" xlink:href="https://wiki.c3l.lu/doku.php?id=user:chrescht" text:style-name="Internet_20_link" text:visited-style-name="Visited_20_Internet_20_Link">chrëscht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k3lly" text:style-name="Internet_20_link" text:visited-style-name="Visited_20_Internet_20_Link">k3lly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1:31</meta:creation-date>
    <dc:creator>Generated</dc:creator>
    <dc:date>2026-08-11T19::41:31</dc:date>
    <dc:language>en-US</dc:language>
    <meta:editing-cycles>1</meta:editing-cycles>
    <meta:editing-duration>PT0S</meta:editing-duration>
    <dc:title>events:2015:04:luxemburg-im-netz</dc:title>
  </office:meta>
</office:document-meta>
</file>