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5:conspiracy-night-00"/><text:bookmark-start text:name="__RefHeading___conspiracy_night_7_1"/><text:bookmark-start text:name="conspiracy_night_7"/>Conspiracy Night #7<text:bookmark-end text:name="__RefHeading___conspiracy_night_7_1"/><text:bookmark-end text:name="conspiracy_night_7"/></text:h>
      <text:p text:style-name="Text_20_body">Thanks for coming! It was a very great evening with a lot of attendees :)</text:p>
      <text:h text:style-name="Heading_20_2" text:outline-level="2"><text:bookmark-start text:name="__RefHeading___schedule_2"/><text:bookmark-start text:name="schedule"/>Schedule<text:bookmark-end text:name="__RefHeading___schedule_2"/><text:bookmark-end text:name="schedule"/></text:h>
      <text:list text:style-name="List_20_1" text:continue-numbering="false">
        <text:list-item>
          <text:p text:style-name="List_20_1_Content_First"> CIA = Switzerland</text:p>
        </text:list-item>
        <text:list-item>
          <text:p text:style-name="List_20_1_Content"> SAMU anti terror training</text:p>
        </text:list-item>
        <text:list-item>
          <text:p text:style-name="List_20_1_Content"> Arecibo Message</text:p>
        </text:list-item>
        <text:list-item>
          <text:p text:style-name="List_20_1_Content_Last"> Bingo Conspiracy</text:p>
        </text:list-item>
      </text:list>
      <text:h text:style-name="Heading_20_2" text:outline-level="2"><text:bookmark-start text:name="__RefHeading___extras_3"/><text:bookmark-start text:name="extras"/>Extras<text:bookmark-end text:name="__RefHeading___extras_3"/><text:bookmark-end text:name="extras"/></text:h>
      <text:p text:style-name="Text_20_body"><text:a xlink:type="simple" xlink:href="http://transmissionsmedia.com/crop-circles-the-chilbolton-arecibo-message-formation/" text:style-name="Internet_20_link" text:visited-style-name="Visited_20_Internet_20_Link">Arecibo</text:a> <text:line-break/>
<text:a xlink:type="simple" xlink:href="https://martianhumorist.me/280715/" text:style-name="Internet_20_link" text:visited-style-name="Visited_20_Internet_20_Link">Bingo Conspirac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2::37:38</meta:creation-date>
    <dc:creator>Generated</dc:creator>
    <dc:date>2026-08-10T12::37:38</dc:date>
    <dc:language>en-US</dc:language>
    <meta:editing-cycles>1</meta:editing-cycles>
    <meta:editing-duration>PT0S</meta:editing-duration>
    <dc:title>events:2015:conspiracy-night-00</dc:title>
  </office:meta>
</office:document-meta>
</file>