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2016:02:luxfilmfestival-round-table"/><text:bookmark-start text:name="__RefHeading___luxfilmfestival_round_table_1"/><text:bookmark-start text:name="luxfilmfestival_round_table"/>LuxFilmFestival Round Table<text:bookmark-end text:name="__RefHeading___luxfilmfestival_round_table_1"/><text:bookmark-end text:name="luxfilmfestival_round_table"/></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29/02/2016 </text:p>
          </table:table-cell>
        </table:table-row>
        <table:table-row>
          <table:table-cell office:value-type="string" table:style-name="tableheader">
            <text:p text:style-name="Table_20_Heading"> Time </text:p>
          </table:table-cell>
          <table:table-cell office:value-type="string" table:style-name="tablecell">
            <text:p text:style-name="tablealignleft"> 09:00 in CEST </text:p>
          </table:table-cell>
        </table:table-row>
        <table:table-row>
          <table:table-cell office:value-type="string" table:style-name="tableheader">
            <text:p text:style-name="Table_20_Heading"> Venue </text:p>
          </table:table-cell>
          <table:table-cell office:value-type="string" table:style-name="tablecell">
            <text:p text:style-name="tablealignleft"> Cinémathéik, Lëtzebuerg </text:p>
          </table:table-cell>
        </table:table-row>
        <table:table-row>
          <table:table-cell office:value-type="string" table:style-name="tableheader">
            <text:p text:style-name="Table_20_Heading"> Description </text:p>
          </table:table-cell>
          <table:table-cell office:value-type="string" table:style-name="tablecell">
            <text:p text:style-name="tablealignleft"> A round table about the documentary <text:span text:style-name="Emphasis"><text:a xlink:type="simple" xlink:href="http://imdb.com/title/tt3730992/" text:style-name="Internet_20_link" text:visited-style-name="Visited_20_Internet_20_Link">Drone</text:a>.</text:span> </text:p>
          </table:table-cell>
        </table:table-row>
        <table:table-row>
          <table:table-cell office:value-type="string" table:style-name="tableheader">
            <text:p text:style-name="Table_20_Heading"> Website </text:p>
          </table:table-cell>
          <table:table-cell office:value-type="string" table:style-name="tablecell">
            <text:p text:style-name="tablealignleft"> <text:a xlink:type="simple" xlink:href="http://luxfilmfest.lu/" text:style-name="Internet_20_link" text:visited-style-name="Visited_20_Internet_20_Link">http://luxfilmfest.lu/</text:a>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prometheus" text:style-name="Internet_20_link" text:visited-style-name="Visited_20_Internet_20_Link">prometheus</text:a> </text:p>
          </table:table-cell>
        </table:table-row>
        <table:table-row>
          <table:table-cell office:value-type="string" table:style-name="tableheader">
            <text:p text:style-name="Table_20_Heading"> Participants </text:p>
          </table:table-cell>
          <table:table-cell office:value-type="string" table:style-name="tablecell">
            <text:p text:style-name="tablealignleft"> / </text:p>
          </table:table-cell>
        </table:table-row>
      </table:table>
      <text:p text:style-name="Text_20_body">The <text:a xlink:type="simple" xlink:href="https://wiki.c3l.lu/lib/exe/fetch.php?media=events:2016:02:luxfilmfestival-round-table:luxfilmfestival.2016-educational.program.pdf" text:style-name="Internet_20_link" text:visited-style-name="Visited_20_Internet_20_Link">program</text:a> states the event at page 15. <text:a xlink:type="simple" xlink:href="https://wiki.c3l.lu/doku.php?id=user:prometheus" text:style-name="Internet_20_link" text:visited-style-name="Visited_20_Internet_20_Link">prometheus</text:a> shared the stage around for 40 minutes with Captain Christophe SCHABER of the Luxembourgish military to talk about the raised issues in the documentary. There were about 100 pupils (teenagers) as an aud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4::48:53</meta:creation-date>
    <dc:creator>Generated</dc:creator>
    <dc:date>2026-08-11T14::48:53</dc:date>
    <dc:language>en-US</dc:language>
    <meta:editing-cycles>1</meta:editing-cycles>
    <meta:editing-duration>PT0S</meta:editing-duration>
    <dc:title>events:2016:02:luxfilmfestival-round-table</dc:title>
  </office:meta>
</office:document-meta>
</file>