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6:04:spark-up-04"/><text:bookmark-start text:name="__RefHeading___spark-upcreative_madness_1"/><text:bookmark-start text:name="spark-upcreative_madness"/>Spark-Up: Creative madness!<text:bookmark-end text:name="__RefHeading___spark-upcreative_madness_1"/><text:bookmark-end text:name="spark-upcreative_madnes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2/04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19:00 CET </text:p>
          </table:table-cell>
        </table:table-row>
        <table:table-row>
          <table:table-cell office:value-type="string" table:style-name="tableheader">
            <text:p text:style-name="Table_20_Heading"> Venue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A night of lectures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lectures_2"/><text:bookmark-start text:name="lectures"/>Lectures<text:bookmark-end text:name="__RefHeading___lectures_2"/><text:bookmark-end text:name="lectur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opic </text:p>
          </table:table-cell>
          <table:table-cell office:value-type="string" table:style-name="tableheader">
            <text:p text:style-name="Table_20_Heading"> Lecturer </text:p>
          </table:table-cell>
          <table:table-cell office:value-type="string" table:style-name="tableheader">
            <text:p text:style-name="Table_20_Heading"> Slides </text:p>
          </table:table-cell>
        </table:table-row>
        <table:table-row>
          <table:table-cell office:value-type="string" table:style-name="tablecell">
            <text:p text:style-name="tablealignleft"> Digital Audio for Nerds: Everything you need to know about digital audio for everyday!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N/A yet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2::02:35</meta:creation-date>
    <dc:creator>Generated</dc:creator>
    <dc:date>2026-08-13T02::02:35</dc:date>
    <dc:language>en-US</dc:language>
    <meta:editing-cycles>1</meta:editing-cycles>
    <meta:editing-duration>PT0S</meta:editing-duration>
    <dc:title>events:2016:04:spark-up-04</dc:title>
  </office:meta>
</office:document-meta>
</file>