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0fe53a747f96a2035f5f28bf79a5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10:hack-lu"/><text:bookmark-start text:name="__RefHeading___hack.lu_2016_1"/><text:bookmark-start text:name="hack.lu_2016"/>hack.lu 2016<text:bookmark-end text:name="__RefHeading___hack.lu_2016_1"/><text:bookmark-end text:name="hack.lu_2016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770fe53a747f96a2035f5f28bf79a536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3-5th February 2017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All-Day Event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Université libre de Bruxelles, Campus du Solbosch, Avenue Franklin D. Roosevelt 50, 1050 Bruxelles, Belgium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FOSDEM is a free and non-commercial event organised by the community for the community.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N/A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s://fosdem.org/2017/" text:style-name="Internet_20_link" text:visited-style-name="Visited_20_Internet_20_Link">https://fosdem.org/2017/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k3lly" text:style-name="Internet_20_link" text:visited-style-name="Visited_20_Internet_20_Link">k3lly</text:a>, <text:a xlink:type="simple" xlink:href="https://wiki.c3l.lu/doku.php?id=user:n4d1ne" text:style-name="Internet_20_link" text:visited-style-name="Visited_20_Internet_20_Link">n4d1ne</text:a>,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3::54:25</meta:creation-date>
    <dc:creator>Generated</dc:creator>
    <dc:date>2026-09-15T03::54:25</dc:date>
    <dc:language>en-US</dc:language>
    <meta:editing-cycles>1</meta:editing-cycles>
    <meta:editing-duration>PT0S</meta:editing-duration>
    <dc:title>events:2016:10:hack-lu</dc:title>
  </office:meta>
</office:document-meta>
</file>