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909c1f8f7e67878cfb7cb869941b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:02:fosdem"/><text:bookmark-start text:name="__RefHeading___fosdem_2017_1"/><text:bookmark-start text:name="fosdem_2017"/>FOSDEM 2017<text:bookmark-end text:name="__RefHeading___fosdem_2017_1"/><text:bookmark-end text:name="fosdem_2017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94909c1f8f7e67878cfb7cb869941b97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18-20th October 2016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All-Day Event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Alvisse Parc Hotel, 120 Route d'Echternach, 1453 Dommeldange, Luxembourg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Hack.lu is an open convention/conference where people can discuss about computer security, privacy, information technology and its cultural/technical implication on society. The aim of the convention is to make a bridge of the various actors in the computer security world.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N/A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2016.hack.lu/" text:style-name="Internet_20_link" text:visited-style-name="Visited_20_Internet_20_Link">http://2016.hack.lu/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, <text:a xlink:type="simple" xlink:href="https://wiki.c3l.lu/doku.php?id=user:orimpe" text:style-name="Internet_20_link" text:visited-style-name="Visited_20_Internet_20_Link">orimpe</text:a>, <text:a xlink:type="simple" xlink:href="https://wiki.c3l.lu/doku.php?id=user:k3lly" text:style-name="Internet_20_link" text:visited-style-name="Visited_20_Internet_20_Link">k3lly</text:a>, <text:a xlink:type="simple" xlink:href="https://wiki.c3l.lu/doku.php?id=user:n4d1ne" text:style-name="Internet_20_link" text:visited-style-name="Visited_20_Internet_20_Link">n4d1ne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04::34:27</meta:creation-date>
    <dc:creator>Generated</dc:creator>
    <dc:date>2026-09-16T04::34:27</dc:date>
    <dc:language>en-US</dc:language>
    <meta:editing-cycles>1</meta:editing-cycles>
    <meta:editing-duration>PT0S</meta:editing-duration>
    <dc:title>events:2017:02:fosdem</dc:title>
  </office:meta>
</office:document-meta>
</file>