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06:spark-up-05"/><text:bookmark-start text:name="__RefHeading___spark-upthema_1"/><text:bookmark-start text:name="spark-upthema"/>Spark-Up: Thema<text:bookmark-end text:name="__RefHeading___spark-upthema_1"/><text:bookmark-end text:name="spark-upthem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6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night of lectures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Lectur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Thema slides </text:p>
          </table:table-cell>
          <table:table-cell office:value-type="string" table:style-name="tablecell">
            <text:p text:style-name="tablealignleft"> <text:a xlink:type="simple" xlink:href="https://wiki.c3l.lu/doku.php?id=user:member" text:style-name="Internet_20_link" text:visited-style-name="Visited_20_Internet_20_Link">member</text:a> </text:p>
          </table:table-cell>
          <table:table-cell office:value-type="string" table:style-name="tablecell">
            <text:p text:style-name="tablealignleft"> N/A  </text:p>
          </table:table-cell>
        </table:table-row>
      </table:table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1:14</meta:creation-date>
    <dc:creator>Generated</dc:creator>
    <dc:date>2026-08-20T10::31:14</dc:date>
    <dc:language>en-US</dc:language>
    <meta:editing-cycles>1</meta:editing-cycles>
    <meta:editing-duration>PT0S</meta:editing-duration>
    <dc:title>events:2017:06:spark-up-05</dc:title>
  </office:meta>
</office:document-meta>
</file>