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7:12:rwg"/><text:bookmark-start text:name="__RefHeading___roudwaeissgroo_avant_premiere_1"/><text:bookmark-start text:name="roudwaeissgroo_avant_premiere"/>roudwäissgroo Avant Première<text:bookmark-end text:name="__RefHeading___roudwaeissgroo_avant_premiere_1"/><text:bookmark-end text:name="roudwaeissgroo_avant_premier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0/12/2017 18h00-20h00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Pomhouse - 1b Rue du Centenaire, Dudelange 3475, Luxembourg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Come and see our roudwäissgro documentary </text:p>
          </table:table-cell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/>
        </table:table-row>
      </table:table>
      <text:p text:style-name="Text_20_body">Hey,</text:p>
      <text:p text:style-name="Text_20_body">You are all hereby invited to the official screening of our
"routwäissgro" documentary.</text:p>
      <text:p text:style-name="Text_20_body">The screening will be the 10th December starting at 18'o clock in the "Pomhouse"
in Dudelange. The film will start at 18h30.</text:p>
      <text:p text:style-name="Text_20_body">1b Rue du Centenaire, Dudelange 3475, Luxembourg</text:p>
      <text:p text:style-name="Text_20_body">Hope, I will see you all there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16:35</meta:creation-date>
    <dc:creator>Generated</dc:creator>
    <dc:date>2026-08-11T19::16:35</dc:date>
    <dc:language>en-US</dc:language>
    <meta:editing-cycles>1</meta:editing-cycles>
    <meta:editing-duration>PT0S</meta:editing-duration>
    <dc:title>events:2017:12:rwg</dc:title>
  </office:meta>
</office:document-meta>
</file>