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8:05:gpn18"/><text:bookmark-start text:name="__RefHeading___gulaschprogrammiernacht_18_gpn18_1"/><text:bookmark-start text:name="gulaschprogrammiernacht_18_gpn18"/>GulaschProgrammierNacht 18 (GPN18)<text:bookmark-end text:name="__RefHeading___gulaschprogrammiernacht_18_gpn18_1"/><text:bookmark-end text:name="gulaschprogrammiernacht_18_gpn18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wiki.c3l.lu/data/media/events/2018/05/gpn18/upload_your_logo_here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05/2018 - 13/05/2018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ZKM und HfG, Karlsruhe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cken, Gulasch, Vorträge, Cloud, Tschunk, Workshops, Lounge, Mate, Spaß am Gerät. Dies und noch viel mehr kannst du auf der GPN18 erleben. Komm vorbei!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entropia.de/GPN18" text:style-name="Internet_20_link" text:visited-style-name="Visited_20_Internet_20_Link">Main Event Page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metalgamer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9::23:59</meta:creation-date>
    <dc:creator>Generated</dc:creator>
    <dc:date>2026-09-15T09::23:59</dc:date>
    <dc:language>en-US</dc:language>
    <meta:editing-cycles>1</meta:editing-cycles>
    <meta:editing-duration>PT0S</meta:editing-duration>
    <dc:title>events:2018:05:gpn18</dc:title>
  </office:meta>
</office:document-meta>
</file>