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03:artikel_13_demo"/><text:bookmark-start text:name="__RefHeading___artikel_13_demos_1"/><text:bookmark-start text:name="artikel_13_demos"/>Artikel 13 Demos<text:bookmark-end text:name="__RefHeading___artikel_13_demos_1"/><text:bookmark-end text:name="artikel_13_demos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s/2019/03/artikel_13_demos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3/03/2019 14:00-18:00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, <text:a xlink:type="simple" xlink:href="https://wiki.c3l.lu/doku.php?id=user:orimpe" text:style-name="Internet_20_link" text:visited-style-name="Visited_20_Internet_20_Link">orimpe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06::49:05</meta:creation-date>
    <dc:creator>Generated</dc:creator>
    <dc:date>2026-09-16T06::49:05</dc:date>
    <dc:language>en-US</dc:language>
    <meta:editing-cycles>1</meta:editing-cycles>
    <meta:editing-duration>PT0S</meta:editing-duration>
    <dc:title>events:2019:03:artikel_13_demo</dc:title>
  </office:meta>
</office:document-meta>
</file>