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e553fc4464e1023d8ca13e904242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5:social_event_1_-_board_games"/><text:bookmark-start text:name="__RefHeading___social_event_1_-_board_games_1"/><text:bookmark-start text:name="social_event_1_-_board_games"/>Social Event #1 - Board Games<text:bookmark-end text:name="__RefHeading___social_event_1_-_board_games_1"/><text:bookmark-end text:name="social_event_1_-_board_games"/></text:h>
      <text:p text:style-name="Text_20_body"><draw:frame draw:style-name="mediaright" draw:name="0" text:anchor-type="paragraph" draw:z-index="0" svg:width="7.9375cm" style:rel-width="100%" svg:height="11.189314516129cm" style:rel-height="scale"><draw:image xlink:href="Pictures/65e553fc4464e1023d8ca13e9042420c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5/05/2019 - 19:00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Board games, socializing &amp; more!                          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 Alfons Loch</text:a>, <text:a xlink:type="simple" xlink:href="https://wiki.c3l.lu/doku.php?id=events:2019:05:de_jose_wees_de_wee" text:style-name="Internet_20_link" text:visited-style-name="Visited_20_Internet_20_Link">de_jose_wees_de_wee</text:a>, <text:a xlink:type="simple" xlink:href="https://wiki.c3l.lu/doku.php?id=user:orimpe" text:style-name="Internet_20_link" text:visited-style-name="Visited_20_Internet_20_Link">orimpe</text:a>  </text:p>
          </table:table-cell>
        </table:table-row>
      </table:table>
      <text:p text:style-name="Text_20_body">Our second social event. Come and socialize with other like-minded people and play some board games.</text:p>
      <text:h text:style-name="Heading_20_2" text:outline-level="2"><text:bookmark-start text:name="__RefHeading___board_games_2"/><text:bookmark-start text:name="board_games"/>Board Games<text:bookmark-end text:name="__RefHeading___board_games_2"/><text:bookmark-end text:name="board_gam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oard Game </text:p>
          </table:table-cell>
          <table:table-cell office:value-type="string" table:style-name="tableheader">
            <text:p text:style-name="Table_20_Heading"> User </text:p>
          </table:table-cell>
        </table:table-row>
        <table:table-row>
          <table:table-cell office:value-type="string" table:style-name="tablecell">
            <text:p text:style-name="tablealignleft"> Zombie Dice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Cards against humanity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 Alfons Loch</text:a></text:p>
          </table:table-cell>
        </table:table-row>
        <table:table-row>
          <table:table-cell office:value-type="string" table:style-name="tablecell">
            <text:p text:style-name="tablealignleft"> Star Wars Monopoly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cell">
            <text:p text:style-name="tablealignleft"> Imploding Kittens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cell">
            <text:p text:style-name="tablealignleft"> Wou läit Grandsen?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47:05</meta:creation-date>
    <dc:creator>Generated</dc:creator>
    <dc:date>2026-08-11T18::47:05</dc:date>
    <dc:language>en-US</dc:language>
    <meta:editing-cycles>1</meta:editing-cycles>
    <meta:editing-duration>PT0S</meta:editing-duration>
    <dc:title>events:2019:05:social_event_1_-_board_games</dc:title>
  </office:meta>
</office:document-meta>
</file>