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b34cb684b741b6308a497ceed29c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9:06:social_event_2_-_spark-up_new_horizons"/><text:bookmark-start text:name="__RefHeading___social_event_2_-_spark-upnew_horizons_1"/><text:bookmark-start text:name="social_event_2_-_spark-upnew_horizons"/>Social Event #2 - Spark-Up: New Horizons<text:bookmark-end text:name="__RefHeading___social_event_2_-_spark-upnew_horizons_1"/><text:bookmark-end text:name="social_event_2_-_spark-upnew_horizons"/></text:h>
      <text:p text:style-name="Text_20_body"><draw:frame draw:style-name="mediaright" draw:name="0" text:anchor-type="paragraph" draw:z-index="0" svg:width="7.9375cm" style:rel-width="100%" svg:height="11.187059060673cm" style:rel-height="scale"><draw:image xlink:href="Pictures/44b34cb684b741b6308a497ceed29c8d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29/06/2019 - 19:00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>
            <text:p text:style-name="tablealignleft"> Lectures, socializing &amp; more!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 </text:p>
          </table:table-cell>
        </table:table-row>
      </table:table>
      <text:p text:style-name="Text_20_body">Our third social event. Come and socialize with other like-minded people and listen to talks.</text:p>
      <text:h text:style-name="Heading_20_2" text:outline-level="2"><text:bookmark-start text:name="__RefHeading___talks_2"/><text:bookmark-start text:name="talks"/>Talks<text:bookmark-end text:name="__RefHeading___talks_2"/><text:bookmark-end text:name="talks"/></text:h>
      <text:p text:style-name="Text_20_body">The talks will start at around 20:00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opic                     </text:p>
          </table:table-cell>
          <table:table-cell office:value-type="string" table:style-name="tableheader">
            <text:p text:style-name="Table_20_Heading"> Language  </text:p>
          </table:table-cell>
          <table:table-cell office:value-type="string" table:style-name="tableheader">
            <text:p text:style-name="Table_20_Heading"> Speaker              </text:p>
          </table:table-cell>
          <table:table-cell office:value-type="string" table:style-name="tableheader">
            <text:p text:style-name="Table_20_Heading"> Slides  </text:p>
          </table:table-cell>
          <table:table-cell office:value-type="string" table:style-name="tableheader">
            <text:p text:style-name="Table_20_Heading"> Recording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troduction to OpenSCAD  </text:p>
          </table:table-cell>
          <table:table-cell office:value-type="string" table:style-name="tablecell">
            <text:p text:style-name="tablealignleft"> LB 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  <table:table-cell office:value-type="string" table:style-name="tablecell">
            <text:p text:style-name="tablealignleft"> N/A     </text:p>
          </table:table-cell>
          <table:table-cell office:value-type="string" table:style-name="tablecell">
            <text:p text:style-name="tablealignleft"> <text:a xlink:type="simple" xlink:href="https://www.youtube.com/watch?v=o0sX-q_eRpo" text:style-name="Internet_20_link" text:visited-style-name="Visited_20_Internet_20_Link">YouTube</text:a>  </text:p>
          </table:table-cell>
        </table:table-row>
      </table:table>
      <text:h text:style-name="Heading_20_2" text:outline-level="2"><text:bookmark-start text:name="__RefHeading___aftermath_3"/><text:bookmark-start text:name="aftermath"/>Aftermath<text:bookmark-end text:name="__RefHeading___aftermath_3"/><text:bookmark-end text:name="aftermath"/></text:h>
      <text:p text:style-name="Text_20_body">There will be <text:a xlink:type="simple" xlink:href="https://www.urbandictionary.com/define.php?term=Tschunk" text:style-name="Internet_20_link" text:visited-style-name="Visited_20_Internet_20_Link">Tschunk</text:a>.</text:p>
      <text:h text:style-name="Heading_20_2" text:outline-level="2"><text:bookmark-start text:name="__RefHeading___videos_4"/><text:bookmark-start text:name="videos"/>Videos<text:bookmark-end text:name="__RefHeading___videos_4"/><text:bookmark-end text:name="vide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6::56:24</meta:creation-date>
    <dc:creator>Generated</dc:creator>
    <dc:date>2026-08-20T06::56:24</dc:date>
    <dc:language>en-US</dc:language>
    <meta:editing-cycles>1</meta:editing-cycles>
    <meta:editing-duration>PT0S</meta:editing-duration>
    <dc:title>events:2019:06:social_event_2_-_spark-up_new_horizons</dc:title>
  </office:meta>
</office:document-meta>
</file>