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215f6439f47a36876280b4947d52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08:cccamp"/><text:bookmark-start text:name="__RefHeading___cccamp19_1"/><text:bookmark-start text:name="cccamp19"/>CCCamp19<text:bookmark-end text:name="__RefHeading___cccamp19_1"/><text:bookmark-end text:name="cccamp19"/></text:h>
      <text:p text:style-name="Text_20_body"><draw:frame draw:style-name="mediaright" draw:name="0" text:anchor-type="paragraph" draw:z-index="0" svg:width="10.583333333333cm" svg:height="7.0527994791667cm"><draw:image xlink:href="Pictures/77215f6439f47a36876280b4947d5206.jpg" xlink:type="simple" xlink:show="embed" xlink:actuate="onLoad"/></draw:frame>
<text:a xlink:type="simple" xlink:href="https://de.wikipedia.org/wiki/Datei:Chaos_Communication_Camp_2015_with_Thunderstorm.jpg" text:style-name="Internet_20_link" text:visited-style-name="Visited_20_Internet_20_Link">Bildquelle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8/2019 - 25/08/2019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Mildenber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Der Chaos Computer Club wird vom 21. bis zum 25. August im Ziegeleipark Mildenberg mit über 5.000 Hackern, Technikfreaks, Künstlern, Makern, Netzpolitik-Interessierten, Lebenskünstlern und Utopisten zur sechsten Auflage der traditionsreichen und weltweit größten Freiluft-Hacker-Veranstaltung zusammenkommen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www.ccc.de/de/updates/2019/camp-zelte" text:style-name="Internet_20_link" text:visited-style-name="Visited_20_Internet_20_Link">https://www.ccc.de/de/updates/2019/camp-zelte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orimpe" text:style-name="Internet_20_link" text:visited-style-name="Visited_20_Internet_20_Link">orimpe</text:a></text:p>
          </table:table-cell>
        </table:table-row>
      </table:table>
      <text:h text:style-name="Heading_20_2" text:outline-level="2"><text:bookmark-start text:name="__RefHeading___village_2"/><text:bookmark-start text:name="village"/>Village<text:bookmark-end text:name="__RefHeading___village_2"/><text:bookmark-end text:name="village"/></text:h>
      <text:p text:style-name="Text_20_body">We will do a hackyard village again! Organisational stuff can be found <text:a xlink:type="simple" xlink:href="https://wiki.c3l.lu/doku.php?id=events:2019:08:cccamp:orga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28:58</meta:creation-date>
    <dc:creator>Generated</dc:creator>
    <dc:date>2026-08-11T17::28:58</dc:date>
    <dc:language>en-US</dc:language>
    <meta:editing-cycles>1</meta:editing-cycles>
    <meta:editing-duration>PT0S</meta:editing-duration>
    <dc:title>events:2019:08:cccamp</dc:title>
  </office:meta>
</office:document-meta>
</file>