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9:08:cccamp:orga"/><text:bookmark-start text:name="__RefHeading___cccamp18_1"/><text:bookmark-start text:name="cccamp18"/>CCCamp18<text:bookmark-end text:name="__RefHeading___cccamp18_1"/><text:bookmark-end text:name="cccamp18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event/2019/cccamp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1/08/2019 - 25/08/2019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Mildenberg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fantawams" text:style-name="Internet_20_link" text:visited-style-name="Visited_20_Internet_20_Link">fantawams</text:a>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fantawams" text:style-name="Internet_20_link" text:visited-style-name="Visited_20_Internet_20_Link">fantawams</text:a>, <text:a xlink:type="simple" xlink:href="https://wiki.c3l.lu/doku.php?id=user:orimpe" text:style-name="Internet_20_link" text:visited-style-name="Visited_20_Internet_20_Link">orimpe</text:a></text:p>
          </table:table-cell>
        </table:table-row>
      </table:table>
      <text:h text:style-name="Heading_20_2" text:outline-level="2"><text:bookmark-start text:name="__RefHeading___to_organize_2"/><text:bookmark-start text:name="to_organize"/>To organize<text:bookmark-end text:name="__RefHeading___to_organize_2"/><text:bookmark-end text:name="to_organize"/></text:h>
      <text:h text:style-name="Heading_20_3" text:outline-level="3"><text:bookmark-start text:name="__RefHeading___transport_3"/><text:bookmark-start text:name="transport"/>Transport<text:bookmark-end text:name="__RefHeading___transport_3"/><text:bookmark-end text:name="transport"/></text:h>
      <text:p text:style-name="Text_20_body"><text:span text:style-name="Strong_20_Emphasis">Has to be finished until 15/06/2019</text:span> <text:line-break/>
Wei kommen mir dohinner? <text:line-break/>
Wei kennt eisen Stuff dohinner? <text:line-break/>
Wei transporteieren mir eisen Stuff dohannen? <text:line-break/></text:p>
      <text:h text:style-name="Heading_20_3" text:outline-level="3"><text:bookmark-start text:name="__RefHeading___kitchen_4"/><text:bookmark-start text:name="kitchen"/>Kitchen<text:bookmark-end text:name="__RefHeading___kitchen_4"/><text:bookmark-end text:name="kitchen"/></text:h>
      <text:p text:style-name="Text_20_body"><text:span text:style-name="Strong_20_Emphasis">Has to be finished until 01/08/2019</text:span> <text:line-break/>
Wat huelen mir vun Kitchenstuff mat? <text:line-break/></text:p>
      <text:h text:style-name="Heading_20_3" text:outline-level="3"><text:bookmark-start text:name="__RefHeading___tents_5"/><text:bookmark-start text:name="tents"/>Tents<text:bookmark-end text:name="__RefHeading___tents_5"/><text:bookmark-end text:name="tents"/></text:h>
      <text:h text:style-name="Heading_20_3" text:outline-level="3"><text:bookmark-start text:name="__RefHeading___village_6"/><text:bookmark-start text:name="village"/>Village<text:bookmark-end text:name="__RefHeading___village_6"/><text:bookmark-end text:name="village"/></text:h>
      <text:p text:style-name="Text_20_body">Wei bauen mir eist Village ob? <text:line-break/>
Wat verbauen mir alles?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09::54:27</meta:creation-date>
    <dc:creator>Generated</dc:creator>
    <dc:date>2026-08-22T09::54:27</dc:date>
    <dc:language>en-US</dc:language>
    <meta:editing-cycles>1</meta:editing-cycles>
    <meta:editing-duration>PT0S</meta:editing-duration>
    <dc:title>events:2019:08:cccamp:orga</dc:title>
  </office:meta>
</office:document-meta>
</file>