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40858967ed94b30589d3975c07ef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9:10:hack-lu"/><text:bookmark-start text:name="__RefHeading___hack.lu_2019_1"/><text:bookmark-start text:name="hack.lu_2019"/>Hack.lu 2019<text:bookmark-end text:name="__RefHeading___hack.lu_2019_1"/><text:bookmark-end text:name="hack.lu_2019"/></text:h>
      <text:p text:style-name="Text_20_body"><draw:frame draw:style-name="mediaright" draw:name="0" text:anchor-type="paragraph" draw:z-index="0" svg:width="5.2916666666667cm" style:rel-width="100%" svg:height="5.2752256250925cm" style:rel-height="scale"><draw:image xlink:href="Pictures/2140858967ed94b30589d3975c07ef50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2/10/2019 - 24/10/2019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08:45 (local time)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Parc Hotel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Hack.lu is an open convention/conference where people can discuss about computer security, privacy, information technology and its cultural/technical implication on society. It's the 15th edition (22-24 October 2019) of hack.lu in Luxembourg.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s://2019.hack.lu" text:style-name="Internet_20_link" text:visited-style-name="Visited_20_Internet_20_Link">https://2019.hack.lu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text:a xlink:type="simple" xlink:href="https://wiki.c3l.lu/doku.php?id=user:virii" text:style-name="Internet_20_link" text:visited-style-name="Visited_20_Internet_20_Link">virii</text:a> <text:a xlink:type="simple" xlink:href="https://wiki.c3l.lu/doku.php?id=user:orimpe" text:style-name="Internet_20_link" text:visited-style-name="Visited_20_Internet_20_Link">orimp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16:12</meta:creation-date>
    <dc:creator>Generated</dc:creator>
    <dc:date>2026-08-11T10::16:12</dc:date>
    <dc:language>en-US</dc:language>
    <meta:editing-cycles>1</meta:editing-cycles>
    <meta:editing-duration>PT0S</meta:editing-duration>
    <dc:title>events:2019:10:hack-lu</dc:title>
  </office:meta>
</office:document-meta>
</file>