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c1519569725d4a08ac3394442161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11:social_event_3_-_artificial_intelligence"/><text:bookmark-start text:name="__RefHeading___social_event_3artificial_intelligence_1"/><text:bookmark-start text:name="social_event_3artificial_intelligence"/>Social Event #3: Artificial Intelligence<text:bookmark-end text:name="__RefHeading___social_event_3artificial_intelligence_1"/><text:bookmark-end text:name="social_event_3artificial_intelligence"/></text:h>
      <text:p text:style-name="Text_20_body"><draw:frame draw:style-name="mediaright" draw:name="0" text:anchor-type="paragraph" draw:z-index="0" svg:width="7.9375cm" style:rel-width="100%" svg:height="11.189314516129cm" style:rel-height="scale"><draw:image xlink:href="Pictures/fdc1519569725d4a08ac3394442161f7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3/11/2019 - 19:00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A discussion about artificial intelligence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</text:p>
          </table:table-cell>
        </table:table-row>
      </table:table>
      <text:p text:style-name="Text_20_body">We will screen a (short) <text:a xlink:type="simple" xlink:href="https://www.youtube.com/watch?v=qZXpgf8N6hs" text:style-name="Internet_20_link" text:visited-style-name="Visited_20_Internet_20_Link">documentation</text:a> about artificial intelligence and afterwards, we'll do a discussion round.</text:p>
      <text:h text:style-name="Heading_20_2" text:outline-level="2"><text:bookmark-start text:name="__RefHeading___resources_2"/><text:bookmark-start text:name="resources"/>Resources<text:bookmark-end text:name="__RefHeading___resources_2"/><text:bookmark-end text:name="resources"/></text:h>
      <text:list text:style-name="List_20_1" text:continue-numbering="false">
        <text:list-item>
          <text:p text:style-name="List_20_1_Content_First"> <text:a xlink:type="simple" xlink:href="http://moralmachine.mit.edu" text:style-name="Internet_20_link" text:visited-style-name="Visited_20_Internet_20_Link">MIT Moral Machine</text:a></text:p>
        </text:list-item>
        <text:list-item>
          <text:p text:style-name="List_20_1_Content_Last"> <text:a xlink:type="simple" xlink:href="https://deepmoji.mit.edu/" text:style-name="Internet_20_link" text:visited-style-name="Visited_20_Internet_20_Link">MIT DeepMoj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4:02</meta:creation-date>
    <dc:creator>Generated</dc:creator>
    <dc:date>2026-08-11T06::54:02</dc:date>
    <dc:language>en-US</dc:language>
    <meta:editing-cycles>1</meta:editing-cycles>
    <meta:editing-duration>PT0S</meta:editing-duration>
    <dc:title>events:2019:11:social_event_3_-_artificial_intelligence</dc:title>
  </office:meta>
</office:document-meta>
</file>