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de8eb5e66556010e7a8e2221cf3594.png"/>
  <manifest:file-entry manifest:media-type="image/png" manifest:full-path="Pictures/2251355777fa3631d950935ae92331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9:12:36c3"/><text:bookmark-start text:name="__RefHeading___th_chaos_communication_congress_36c3resource_exhaustion_1"/><text:bookmark-start text:name="th_chaos_communication_congress_36c3resource_exhaustion"/>36th Chaos Communication Congress (36C3): Resource Exhaustion<text:bookmark-end text:name="__RefHeading___th_chaos_communication_congress_36c3resource_exhaustion_1"/><text:bookmark-end text:name="th_chaos_communication_congress_36c3resource_exhaustion"/></text:h>
      <text:p text:style-name="Text_20_body"><draw:frame draw:style-name="mediaright" draw:name="0" text:anchor-type="paragraph" draw:z-index="0" svg:width="10.583333333333cm" svg:height="4.699cm"><draw:image xlink:href="Pictures/20de8eb5e66556010e7a8e2221cf3594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7/12/2019 - 30/12/2019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Leipzig Messe - <text:a xlink:type="simple" xlink:href="https://wiki.c3l.lu/doku.php?id=chaosstuff" text:style-name="Internet_20_link" text:visited-style-name="Visited_20_Internet_20_Link">chaosstuff</text:a> (For Congress Everywhere)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Allow those unable to attend the Congress in Leipzig to celebrate their own Hackcenter experience, watch the streams, participate via twitter or chats, drink Tschunk, cook and have a good time.   </text:p>
          </table:table-cell>
        </table:table-row>
        <table:table-row>
          <table:table-cell office:value-type="string" table:style-name="tableheader">
            <text:p text:style-name="Table_20_Heading"> Website       </text:p>
          </table:table-cell>
          <table:table-cell office:value-type="string" table:style-name="tablecell">
            <text:p text:style-name="tablealignleft"> <text:a xlink:type="simple" xlink:href="https://events.ccc.de" text:style-name="Internet_20_link" text:visited-style-name="Visited_20_Internet_20_Link">Blog</text:a> <text:a xlink:type="simple" xlink:href="https://events.ccc.de/congress/2019/wiki/Main_Page" text:style-name="Internet_20_link" text:visited-style-name="Visited_20_Internet_20_Link">Wiki</text:a> <text:a xlink:type="simple" xlink:href="https://events.ccc.de/congress/2019/Fahrplan/" text:style-name="Internet_20_link" text:visited-style-name="Visited_20_Internet_20_Link">Fahrplan</text:a> <text:a xlink:type="simple" xlink:href="https://halfnarp.events.ccc.de/" text:style-name="Internet_20_link" text:visited-style-name="Visited_20_Internet_20_Link">halfnarp</text:a>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congress_everywhere_2"/><text:bookmark-start text:name="congress_everywhere"/>Congress Everywhere<text:bookmark-end text:name="__RefHeading___congress_everywhere_2"/><text:bookmark-end text:name="congress_everywhere"/></text:h>
      <text:p text:style-name="Text_20_body"><draw:frame draw:style-name="mediaright" draw:name="1" text:anchor-type="paragraph" draw:z-index="1" svg:width="10.583333333333cm" svg:height="14.916078747564cm"><draw:image xlink:href="Pictures/2251355777fa3631d950935ae9233122.png" xlink:type="simple" xlink:show="embed" xlink:actuate="onLoad"/></draw:frame></text:p>
      <text:p text:style-name="Text_20_body">Come by and get social. We will of course watch the streams. There will also be Tschun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19::03:20</meta:creation-date>
    <dc:creator>Generated</dc:creator>
    <dc:date>2026-09-14T19::03:20</dc:date>
    <dc:language>en-US</dc:language>
    <meta:editing-cycles>1</meta:editing-cycles>
    <meta:editing-duration>PT0S</meta:editing-duration>
    <dc:title>events:2019:12:36c3</dc:title>
  </office:meta>
</office:document-meta>
</file>