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fc2f31c1a691fb2d8d531ec0c223ff3.svg"/>
  <manifest:file-entry manifest:media-type="image/jpeg" manifest:full-path="Pictures/563de688f35190fb26711a7e96662889.jpg"/>
  <manifest:file-entry manifest:media-type="image/svg+xml" manifest:full-path="Pictures/4646008e073d0269d25067489d31446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2:12:decentral_congress"/><text:bookmark-start text:name="__RefHeading___decentralized_congress_jev2022_1"/><text:bookmark-start text:name="decentralized_congress_jev2022"/>Decentralized "Congress" (JEV2022)<text:bookmark-end text:name="__RefHeading___decentralized_congress_jev2022_1"/><text:bookmark-end text:name="decentralized_congress_jev2022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9fc2f31c1a691fb2d8d531ec0c223ff3.sv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7/12/2022 - 30/12/2022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Everywhere - Online - <text:a xlink:type="simple" xlink:href="https://wiki.c3l.lu/doku.php?id=chaosstuff" text:style-name="Internet_20_link" text:visited-style-name="Visited_20_Internet_20_Link">ChaosStuff</text:a>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37C3 is cancelled, and there is no rc3. CCC sent a call for smaller decentralized events who's content will be livestreamed on media.ccc.de. We'll be watching the event together.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>
            <text:p text:style-name="tablealignleft"> <text:a xlink:type="simple" xlink:href="https://events.ccc.de/2022/11/28/dezentral-2022/" text:style-name="Internet_20_link" text:visited-style-name="Visited_20_Internet_20_Link">CCC blog</text:a> <text:a xlink:type="simple" xlink:href="https://pretalx.c3voc.de/jev22/schedule/" text:style-name="Internet_20_link" text:visited-style-name="Visited_20_Internet_20_Link">C3VOC Fahrplan</text:a> <text:a xlink:type="simple" xlink:href="https://dezentrale-jahresendveranstaltungen.fyi/" text:style-name="Internet_20_link" text:visited-style-name="Visited_20_Internet_20_Link">Dezentrale-JEV.fyi Fahrplan</text:a> <text:a xlink:type="simple" xlink:href="https://media.ccc.de/" text:style-name="Internet_20_link" text:visited-style-name="Visited_20_Internet_20_Link">Live-Streams</text:a>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remote_congress_2"/><text:bookmark-start text:name="remote_congress"/>Remote Congress<text:bookmark-end text:name="__RefHeading___remote_congress_2"/><text:bookmark-end text:name="remote_congress"/></text:h>
      <text:p text:style-name="Text_20_body"><draw:frame draw:style-name="mediaright" draw:name="1" text:anchor-type="paragraph" draw:z-index="1" svg:width="7.9375cm" style:rel-width="100%" svg:height="4.46484375cm" style:rel-height="scale"><draw:image xlink:href="Pictures/563de688f35190fb26711a7e96662889.jpg" xlink:type="simple" xlink:show="embed" xlink:actuate="onLoad"/></draw:frame></text:p>
      <text:p text:style-name="Text_20_body">Join us on <text:a xlink:type="simple" xlink:href="https://wiki.c3l.lu/doku.php?id=services:matrix" text:style-name="Internet_20_link" text:visited-style-name="Visited_20_Internet_20_Link">Matrix</text:a> or <text:a xlink:type="simple" xlink:href="https://wiki.c3l.lu/doku.php?id=services:xmpp" text:style-name="Internet_20_link" text:visited-style-name="Visited_20_Internet_20_Link">XMPP</text:a> (chats are bridged).</text:p>
      <text:p text:style-name="Text_20_body">If we're open: come by and get social. We will watch the streams.</text:p>
      <text:p text:style-name="Text_20_body"><draw:frame draw:style-name="medialeft" draw:name="2" text:anchor-type="paragraph" draw:z-index="2" svg:width="2.6458333333333cm" style:rel-width="100%" svg:height="2.6458333333333cm" style:rel-height="scale"><draw:image xlink:href="Pictures/4646008e073d0269d25067489d314461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1::44:47</meta:creation-date>
    <dc:creator>Generated</dc:creator>
    <dc:date>2026-09-14T01::44:47</dc:date>
    <dc:language>en-US</dc:language>
    <meta:editing-cycles>1</meta:editing-cycles>
    <meta:editing-duration>PT0S</meta:editing-duration>
    <dc:title>events:2022:12:decentral_congress</dc:title>
  </office:meta>
</office:document-meta>
</file>