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7f4ae5551aa6a2781251105ff398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f?200 Legend" text:anchor-type="paragraph" draw:z-index="0" svg:width="7.9375cm" style:rel-width="100%"><draw:text-box><text:p text:style-name="legendcenter"><draw:frame draw:style-name="mediaright" draw:name="f?200" text:anchor-type="paragraph" draw:z-index="0" svg:width="7.9375cm" style:rel-width="100%" svg:height="7.62cm" style:rel-height="scale"><draw:image xlink:href="Pictures/727f4ae5551aa6a2781251105ff39870.png" xlink:type="simple" xlink:show="embed" xlink:actuate="onLoad"/></draw:frame>f?200</text:p></draw:text-box></draw:frame></text:p>
      <text:h text:style-name="Heading_20_1" text:outline-level="1"><text:bookmark text:name="events:code-and-hack"/><text:bookmark-start text:name="__RefHeading___code_hack_1"/><text:bookmark-start text:name="code_hack"/>Code &amp; Hack<text:bookmark-end text:name="__RefHeading___code_hack_1"/><text:bookmark-end text:name="code_hack"/></text:h>
      <text:p text:style-name="Text_20_body">You don't like to hack alone on your code? Do you want to create something with other members of the club?
Then you should join one of our Code&amp;Hack nights!</text:p>
      <text:h text:style-name="Heading_20_2" text:outline-level="2"><text:bookmark-start text:name="__RefHeading___where_2"/><text:bookmark-start text:name="where"/>Where?<text:bookmark-end text:name="__RefHeading___where_2"/><text:bookmark-end text:name="where"/></text:h>
      <text:p text:style-name="Text_20_body">A location will be announced on the mailing list!</text:p>
      <text:h text:style-name="Heading_20_2" text:outline-level="2"><text:bookmark-start text:name="__RefHeading___nights_3"/><text:bookmark-start text:name="nights"/>Nights<text:bookmark-end text:name="__RefHeading___nights_3"/><text:bookmark-end text:name="nights"/></text:h>
      <text:list text:style-name="List_20_1" text:continue-numbering="false">
        <text:list-item>
          <text:p text:style-name="LastListParagraph_List_20_1_Content_First"> <text:a xlink:type="simple" xlink:href="https://wiki.c3l.lu/doku.php?id=events:2014:conspiracy-night-01" text:style-name="Internet_20_link" text:visited-style-name="Visited_20_Internet_20_Link">Conspiracy Night #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6::53:46</meta:creation-date>
    <dc:creator>Generated</dc:creator>
    <dc:date>2026-08-26T06::53:46</dc:date>
    <dc:language>en-US</dc:language>
    <meta:editing-cycles>1</meta:editing-cycles>
    <meta:editing-duration>PT0S</meta:editing-duration>
    <dc:title>events:code-and-hack</dc:title>
  </office:meta>
</office:document-meta>
</file>