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d417e7d1684ca159d735d9af9096dc4.png"/>
  <manifest:file-entry manifest:media-type="image/jpeg" manifest:full-path="Pictures/7da3be4e050b279cfdc1b47ceb976393.jpg"/>
  <manifest:file-entry manifest:media-type="image/png" manifest:full-path="Pictures/0fc94310bdee323dfd4b26d0cc77fd5f.png"/>
  <manifest:file-entry manifest:media-type="image/png" manifest:full-path="Pictures/bcab9e61ae254c76cea0917ed967ce37.png"/>
  <manifest:file-entry manifest:media-type="image/png" manifest:full-path="Pictures/4b5dd3266ca543cf09bd313849db78b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cryptoparty"/><text:bookmark-start text:name="__RefHeading___cryptoparty_1"/><text:bookmark-start text:name="cryptoparty"/>Cryptoparty<text:bookmark-end text:name="__RefHeading___cryptoparty_1"/><text:bookmark-end text:name="cryptoparty"/></text:h>
      <text:p text:style-name="Text_20_body"><draw:frame draw:style-name="mediaright" draw:name="0" text:anchor-type="paragraph" draw:z-index="0" svg:width="5.2916666666667cm" style:rel-width="100%" svg:height="5.2916666666667cm" style:rel-height="scale"><draw:image xlink:href="Pictures/6d417e7d1684ca159d735d9af9096dc4.png" xlink:type="simple" xlink:show="embed" xlink:actuate="onLoad"/></draw:frame></text:p>
      <text:p text:style-name="Text_20_body"><text:span text:style-name="Emphasis">The Cypherpunks are actively engaged in making the networks safer for privacy. Let us proceed together apace.</text:span> ~ <text:span text:style-name="Strong_20_Emphasis"><text:span text:style-name="Emphasis"><text:a xlink:type="simple" xlink:href="http://www.activism.net/cypherpunk/manifesto.html" text:style-name="Internet_20_link" text:visited-style-name="Visited_20_Internet_20_Link">Eric Hughes</text:a></text:span></text:span></text:p>
      <text:h text:style-name="Heading_20_2" text:outline-level="2"><text:bookmark-start text:name="__RefHeading___a_definition_2"/><text:bookmark-start text:name="a_definition"/>A Definition<text:bookmark-end text:name="__RefHeading___a_definition_2"/><text:bookmark-end text:name="a_definition"/></text:h>
      <text:p text:style-name="Text_20_body">"Interested parties with computers, devices, and the willingness to learn how to use the most basic crypto programs and the fundamental concepts of their operation! CryptoParties are free to attend, public and commercially non-aligned.
CryptoParty is a decentralized, global initiative to introduce basic cryptography tools - such as the Tor anonymity network, public key encryption (PGP/GPG), and OTR (Off The Record messaging) - to the general public." <text:span text:style-name="Emphasis">(Source: <text:a xlink:type="simple" xlink:href="https://github.com/cryptoparty/handbook/blob/master/src/chapter_00_cryptoparty_handbook/00_a_cryptoparty_history_party_like_its_1984.md" text:style-name="Internet_20_link" text:visited-style-name="Visited_20_Internet_20_Link">A CryptoParty History: Party Like It's 1984</text:a>)</text:span></text:p>
      <text:p text:style-name="Text_20_body">Thus the statement above, a cryptoparty, which has risen from the cypherpunk movement, is more to hackers than just a meet-up between people, discussing real world surveillance issues.</text:p>
      <text:h text:style-name="Heading_20_2" text:outline-level="2"><text:bookmark-start text:name="__RefHeading___cryptographic_party_in_luxembourg_3"/><text:bookmark-start text:name="cryptographic_party_in_luxembourg"/>Cryptographic Party in Luxembourg?<text:bookmark-end text:name="__RefHeading___cryptographic_party_in_luxembourg_3"/><text:bookmark-end text:name="cryptographic_party_in_luxembourg"/></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When </text:p>
          </table:table-cell>
          <table:table-cell office:value-type="string" table:style-name="tableheader">
            <text:p text:style-name="Table_20_Heading"> Where </text:p>
          </table:table-cell>
          <table:table-cell office:value-type="string" table:style-name="tableheader">
            <text:p text:style-name="Table_20_Heading"> Version </text:p>
          </table:table-cell>
        </table:table-row>
        <table:table-row>
          <table:table-cell office:value-type="string" table:style-name="tablecell">
            <text:p text:style-name="tablealignleft"><text:a xlink:type="simple" xlink:href="https://wiki.c3l.lu/doku.php?id=events:2013:01:cryptoparty" text:style-name="Internet_20_link" text:visited-style-name="Visited_20_Internet_20_Link">cryptoParty - Onward</text:a> </text:p>
          </table:table-cell>
          <table:table-cell office:value-type="string" table:style-name="tablecell">
            <text:p text:style-name="tablealignleft"> 12th of January '13 @ 10 AM </text:p>
          </table:table-cell>
          <table:table-cell office:value-type="string" table:style-name="tablecell">
            <text:p text:style-name="tablealignleft"> Centre Barblé <text:line-break/>rue des Romains <text:line-break/>L-8041 Strassen  </text:p>
          </table:table-cell>
          <table:table-cell office:value-type="string" table:style-name="tablecell">
            <text:p text:style-name="tablealignleft"> 0.1 </text:p>
          </table:table-cell>
        </table:table-row>
        <table:table-row>
          <table:table-cell office:value-type="string" table:style-name="tablecell">
            <text:p text:style-name="tablealignleft"><text:a xlink:type="simple" xlink:href="https://wiki.c3l.lu/doku.php?id=events:2015:03:cryptoparty" text:style-name="Internet_20_link" text:visited-style-name="Visited_20_Internet_20_Link">cryptoParty - Let's hack towards a better future!</text:a> </text:p>
          </table:table-cell>
          <table:table-cell office:value-type="string" table:style-name="tablecell">
            <text:p text:style-name="tablealignleft"> 18th of March '15 @ 19 PM </text:p>
          </table:table-cell>
          <table:table-cell office:value-type="string" table:style-name="tablecell">
            <text:p text:style-name="tablealignleft"> Carré Rotondes 1,<text:line-break/>rue de l’Aciérie <text:line-break/>L-1112 Luxembourg-Hollerich  </text:p>
          </table:table-cell>
          <table:table-cell office:value-type="string" table:style-name="tablecell">
            <text:p text:style-name="tablealignleft"> 0.2 </text:p>
          </table:table-cell>
        </table:table-row>
      </table:table>
      <text:h text:style-name="Heading_20_2" text:outline-level="2"><text:bookmark-start text:name="__RefHeading___cryptography_4"/><text:bookmark-start text:name="cryptography"/>Cryptography<text:bookmark-end text:name="__RefHeading___cryptography_4"/><text:bookmark-end text:name="cryptography"/></text:h>
      <text:p text:style-name="Text_20_body">Cryptography is something a lot of people take a step back, as they think they're no able to handle it. Well that's the place where the following resource come in very handy:</text:p>
      <text:list text:style-name="List_20_1" text:continue-numbering="false">
        <text:list-item>
          <text:p text:style-name="LastListParagraph_List_20_1_Content_First"> <text:a xlink:type="simple" xlink:href="http://www.mefeedia.com/watch/31231135" text:style-name="Internet_20_link" text:visited-style-name="Visited_20_Internet_20_Link">Everything you need to know about cryptography in 1 hour</text:a> by <text:a xlink:type="simple" xlink:href="http://www.daemonology.net/" text:style-name="Internet_20_link" text:visited-style-name="Visited_20_Internet_20_Link">Colin Percival</text:a></text:p>
        </text:list-item>
      </text:list>
      <text:p text:style-name="Text_20_body"><draw:frame draw:style-name="mediacenter" draw:name="1" text:anchor-type="paragraph" draw:z-index="1" svg:width="10.583333333333cm" svg:height="5.2864939719778cm"><draw:image xlink:href="Pictures/7da3be4e050b279cfdc1b47ceb976393.jpg" xlink:type="simple" xlink:show="embed" xlink:actuate="onLoad"/></draw:frame></text:p>
      <text:h text:style-name="Heading_20_2" text:outline-level="2"><text:bookmark-start text:name="__RefHeading___read_watch_on_5"/><text:bookmark-start text:name="read_watch_on"/>Read / Watch on!<text:bookmark-end text:name="__RefHeading___read_watch_on_5"/><text:bookmark-end text:name="read_watch_on"/></text:h>
      <text:list text:style-name="List_20_1" text:continue-numbering="false">
        <text:list-item>
          <text:p text:style-name="List_20_1_Content_First"> <text:a xlink:type="simple" xlink:href="https://cryptoparty.org/wiki/CryptoParty" text:style-name="Internet_20_link" text:visited-style-name="Visited_20_Internet_20_Link">CryptoParty.org</text:a></text:p>
        </text:list-item>
        <text:list-item>
          <text:p text:style-name="List_20_1_Content"> <text:a xlink:type="simple" xlink:href="https://github.com/cryptoparty/handbook" text:style-name="Internet_20_link" text:visited-style-name="Visited_20_Internet_20_Link"> CryptoParty - Handbook</text:a></text:p>
        </text:list-item>
        <text:list-item>
          <text:p text:style-name="List_20_1_Content"> <text:a xlink:type="simple" xlink:href="https://en.wikipedia.org/wiki/CryptoParty" text:style-name="Internet_20_link" text:visited-style-name="Visited_20_Internet_20_Link">Wikipedia - CryptoParty</text:a></text:p>
        </text:list-item>
        <text:list-item>
          <text:p text:style-name="List_20_1_Content_Last"> <text:a xlink:type="simple" xlink:href="https://crypto.is/" text:style-name="Internet_20_link" text:visited-style-name="Visited_20_Internet_20_Link">https://crypto.is/</text:a></text:p>
        </text:list-item>
      </text:list>
      <text:h text:style-name="Heading_20_2" text:outline-level="2"><text:bookmark-start text:name="__RefHeading___publicity_6"/><text:bookmark-start text:name="publicity"/>Publicity<text:bookmark-end text:name="__RefHeading___publicity_6"/><text:bookmark-end text:name="publicity"/></text:h>
      <text:p text:style-name="Text_20_body"><draw:frame draw:style-name="media" draw:name="2" text:anchor-type="as-char" draw:z-index="2" svg:width="5.2916666666667cm" style:rel-width="100%" svg:height="5.2916666666667cm" style:rel-height="scale"><draw:image xlink:href="/var/www/wiki.c3l.lu/data/media/events/cryptoparty/files/keepemoff_mod1.png" xlink:type="simple" xlink:show="embed" xlink:actuate="onLoad"/></draw:frame>
<draw:frame draw:style-name="media" draw:name="3" text:anchor-type="as-char" draw:z-index="3" svg:width="6.19125cm" style:rel-width="100%" svg:height="6.19125cm" style:rel-height="scale"><draw:image xlink:href="/var/www/wiki.c3l.lu/data/media/events/cryptoparty/files/cryptogibberish.png" xlink:type="simple" xlink:show="embed" xlink:actuate="onLoad"/></draw:frame>
<draw:frame draw:style-name="media" draw:name="4" text:anchor-type="as-char" draw:z-index="4" svg:width="9.3133333333333cm" style:rel-width="100%" svg:height="9.3133333333333cm" style:rel-height="scale"><draw:image xlink:href="/var/www/wiki.c3l.lu/data/media/events/cryptoparty/files/rj45.png" xlink:type="simple" xlink:show="embed" xlink:actuate="onLoad"/></draw:frame>
<draw:frame draw:style-name="media" draw:name="5" text:anchor-type="as-char" draw:z-index="5" svg:width="9.2604166666667cm" style:rel-width="100%" svg:height="9.2604166666667cm" style:rel-height="scale"><draw:image xlink:href="/var/www/wiki.c3l.lu/data/media/events/cryptoparty/files/cypherpunk_sticker.png" xlink:type="simple" xlink:show="embed" xlink:actuate="onLoad"/></draw:frame>
<draw:frame draw:style-name="medialeft" draw:name="6" text:anchor-type="paragraph" draw:z-index="6" svg:width="5.2916666666667cm" style:rel-width="100%" svg:height="7.4849629418472cm" style:rel-height="scale"><draw:image xlink:href="Pictures/0fc94310bdee323dfd4b26d0cc77fd5f.png" xlink:type="simple" xlink:show="embed" xlink:actuate="onLoad"/></draw:frame></text:p>
      <text:h text:style-name="Heading_20_2" text:outline-level="2"><text:bookmark-start text:name="__RefHeading___artwork_7"/><text:bookmark-start text:name="artwork"/>Artwork<text:bookmark-end text:name="__RefHeading___artwork_7"/><text:bookmark-end text:name="artwork"/></text:h>
      <text:p text:style-name="Text_20_body"><draw:frame draw:style-name="media" draw:name="7" text:anchor-type="as-char" draw:z-index="7" svg:width="3.3866666666667cm" style:rel-width="100%" svg:height="2.4341666666667cm" style:rel-height="scale"><draw:image xlink:href="Pictures/bcab9e61ae254c76cea0917ed967ce37.png" xlink:type="simple" xlink:show="embed" xlink:actuate="onLoad"/></draw:frame>
<draw:frame draw:style-name="media" draw:name="8" text:anchor-type="as-char" draw:z-index="8" svg:width="3.3866666666667cm" style:rel-width="100%" svg:height="3.3866666666667cm" style:rel-height="scale"><draw:image xlink:href="Pictures/4b5dd3266ca543cf09bd313849db78b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14::04:54</meta:creation-date>
    <dc:creator>Generated</dc:creator>
    <dc:date>2026-08-13T14::04:54</dc:date>
    <dc:language>en-US</dc:language>
    <meta:editing-cycles>1</meta:editing-cycles>
    <meta:editing-duration>PT0S</meta:editing-duration>
    <dc:title>events:cryptoparty</dc:title>
  </office:meta>
</office:document-meta>
</file>