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5703437f92f96f99d6b697178593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7.9375cm" style:rel-width="100%" svg:height="1.3096875cm" style:rel-height="scale"><draw:image xlink:href="Pictures/b55703437f92f96f99d6b6971785935b.png" xlink:type="simple" xlink:show="embed" xlink:actuate="onLoad"/></draw:frame></text:p>
      <text:p text:style-name="Text_20_body"><text:bookmark text:name="events:hackyard"/>Touring hacker village with home base at Bleesbréck, Luxembourg. Organized the first time in 2014 as part of a village at HaxoGreen, it has developped to an autonomous camp which takes place once a year as a standalone camp or part as a village on some big hacker camp.</text:p>
      <text:p text:style-name="Text_20_body">Organized by the Chaos Computer Club Lëtzebuerg as a continuation of the very first hacker camp in 2009; [h]ackyard has become a "truly lovely village, which cannot be missed on a hackercamp", to put it in the words of a village neibourgh at CCCamp15. See <text:a xlink:type="simple" xlink:href="https://wiki.c3l.lu/doku.php?id=private:events:hackyard:family" text:style-name="Internet_20_link" text:visited-style-name="Visited_20_Internet_20_Link">here</text:a> a list with Family &amp; Friends.</text:p>
      <text:h text:style-name="Heading_20_2" text:outline-level="2"><text:bookmark-start text:name="__RefHeading___villages_1"/><text:bookmark-start text:name="villages"/>Villages<text:bookmark-end text:name="__RefHeading___villages_1"/><text:bookmark-end text:name="villages"/></text:h>
      <text:list text:style-name="List_20_1" text:continue-numbering="false">
        <text:list-item>
          <text:p text:style-name="List_20_1_Content_First"> <text:a xlink:type="simple" xlink:href="https://wiki.c3l.lu/doku.php?id=events:hackyard:2014" text:style-name="Internet_20_link" text:visited-style-name="Visited_20_Internet_20_Link">[h]ackyard 2014</text:a> (HaxoGreen)</text:p>
        </text:list-item>
        <text:list-item>
          <text:p text:style-name="List_20_1_Content"> <text:a xlink:type="simple" xlink:href="https://wiki.c3l.lu/doku.php?id=events:hackyard:2015" text:style-name="Internet_20_link" text:visited-style-name="Visited_20_Internet_20_Link">[h]ackyard 2015</text:a> (CCCamp)</text:p>
        </text:list-item>
        <text:list-item>
          <text:p text:style-name="List_20_1_Content"> <text:a xlink:type="simple" xlink:href="https://wiki.c3l.lu/doku.php?id=events:hackyard:2018" text:style-name="Internet_20_link" text:visited-style-name="Visited_20_Internet_20_Link">[h]ackyard 2018</text:a> (HaxoGreen)</text:p>
        </text:list-item>
        <text:list-item>
          <text:p text:style-name="List_20_1_Content_Last"> <text:a xlink:type="simple" xlink:href="https://wiki.c3l.lu/doku.php?id=events:2019:08:cccamp" text:style-name="Internet_20_link" text:visited-style-name="Visited_20_Internet_20_Link">[h]ackyard 2019</text:a> (CCCamp)</text:p>
        </text:list-item>
      </text:list>
      <text:h text:style-name="Heading_20_2" text:outline-level="2"><text:bookmark-start text:name="__RefHeading___camp_2"/><text:bookmark-start text:name="camp"/>Camp<text:bookmark-end text:name="__RefHeading___camp_2"/><text:bookmark-end text:name="camp"/></text:h>
      <text:list text:style-name="List_20_1" text:continue-numbering="false">
        <text:list-item>
          <text:p text:style-name="List_20_1_Content_First"> <text:a xlink:type="simple" xlink:href="https://wiki.c3l.lu/doku.php?id=events:hackyard:2016" text:style-name="Internet_20_link" text:visited-style-name="Visited_20_Internet_20_Link">[h]ackyard 2016</text:a> (Bleesbréck)</text:p>
        </text:list-item>
        <text:list-item>
          <text:p text:style-name="List_20_1_Content_Last"> <text:a xlink:type="simple" xlink:href="https://wiki.c3l.lu/doku.php?id=events:hackyard:2017" text:style-name="Internet_20_link" text:visited-style-name="Visited_20_Internet_20_Link">[h]ackyard 2017</text:a> (Bleesbréck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6::34:36</meta:creation-date>
    <dc:creator>Generated</dc:creator>
    <dc:date>2026-08-18T16::34:36</dc:date>
    <dc:language>en-US</dc:language>
    <meta:editing-cycles>1</meta:editing-cycles>
    <meta:editing-duration>PT0S</meta:editing-duration>
    <dc:title>events:hackyard</dc:title>
  </office:meta>
</office:document-meta>
</file>