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245a53bf02e75cde42f94725ca21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16.850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hackyard:2017"/><text:bookmark-start text:name="__RefHeading___h_ackyard_2017bleesbreck_1"/><text:bookmark-start text:name="h_ackyard_2017bleesbreck"/>[h]ackyard 2017: Bleesbréck<text:bookmark-end text:name="__RefHeading___h_ackyard_2017bleesbreck_1"/><text:bookmark-end text:name="h_ackyard_2017bleesbreck"/></text:h>
      <text:p text:style-name="Text_20_body">With pride we announce the second [h]ackyard camp! 2017's iteration of our camp will again take place at Bleesbréck from the 29th july - 6th of august. It's in a sort of barcamp style, so feel free to add your talks/workshops/sessions to the <text:a xlink:type="simple" xlink:href="https://wiki.c3l.lu/doku.php?id=events:hackyard:2017:fahrplan" text:style-name="Internet_20_link" text:visited-style-name="Visited_20_Internet_20_Link">fahrplan</text:a> or <text:a xlink:type="simple" xlink:href="https://wiki.c3l.lu/doku.php?id=organization:community_contact" text:style-name="Internet_20_link" text:visited-style-name="Visited_20_Internet_20_Link">contact us</text:a>.</text:p>
      <text:p text:style-name="Text_20_body">The goal is clear: <text:span text:style-name="Strong_20_Emphasis">Eat. Hack. Sleep.</text:span></text:p>
      <text:p text:style-name="Text_20_body"><text:span text:style-name="Strong_20_Emphasis">[h]</text:span>ackyard is a traditional community event, as other chaos events, that relies on your participation. Bring your projects, ideas and other cool stuff to the event and show the others.</text:p>
      <text:p text:style-name="Text_20_body"><text:span text:style-name="Strong_20_Emphasis">[h]</text:span>ackyard is the perfect event for you, to test things out, as we are a small camp. The familiarity and cosiness is a big feature on this event.</text:p>
      <text:p text:style-name="Text_20_body"><draw:frame draw:style-name="mediaright" draw:name="0" text:anchor-type="paragraph" draw:z-index="0" svg:width="5.2916666666667cm" style:rel-width="100%" svg:height="6.7350389284772cm" style:rel-height="scale"><draw:image xlink:href="Pictures/db245a53bf02e75cde42f94725ca216a.png" xlink:type="simple" xlink:show="embed" xlink:actuate="onLoad"/></draw:frame></text:p>
      <text:p text:style-name="Text_20_body"><draw:frame draw:style-name="PluginODTAutoStyle_Frame_1_text_frame" draw:name="Frame1" text:anchor-type="paragraph" svg:width="216.850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s://wiki.c3l.lu/doku.php?id=events:hackyard:2017:faq" text:style-name="Internet_20_link" text:visited-style-name="Visited_20_Internet_20_Link">FAQ</text:a></text:p></table:table-cell></table:table-row></table:table></draw:text-box></draw:frame></text:p>
      <text:p text:style-name="Text_20_body"><draw:frame draw:style-name="PluginODTAutoStyle_Frame_5_text_frame" draw:name="Frame2" text:anchor-type="paragraph" svg:width="216.850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a xlink:type="simple" xlink:href="https://wiki.c3l.lu/doku.php?id=events:hackyard:2017:fahrplan" text:style-name="Internet_20_link" text:visited-style-name="Visited_20_Internet_20_Link">Fahrplan</text:a></text:p></table:table-cell></table:table-row></table:table></draw:text-box></draw:frame></text:p>
      <text:p text:style-name="Text_20_body"><draw:frame draw:style-name="PluginODTAutoStyle_Frame_9_text_frame" draw:name="Frame3" text:anchor-type="paragraph" svg:width="216.850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a xlink:type="simple" xlink:href="https://wiki.c3l.lu/doku.php?id=events:hackyard:2017:angels-shifts" text:style-name="Internet_20_link" text:visited-style-name="Visited_20_Internet_20_Link">Angels Shifts</text:a></text:p></table:table-cell></table:table-row></table:table></draw:text-box></draw:frame></text:p>
      <text:p text:style-name="Text_20_body"><draw:frame draw:style-name="PluginODTAutoStyle_Frame_13_text_frame" draw:name="Frame4" text:anchor-type="paragraph" svg:width="216.8505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a xlink:type="simple" xlink:href="https://wiki.c3l.lu/doku.php?id=events:hackyard:2017:projectideas" text:style-name="Internet_20_link" text:visited-style-name="Visited_20_Internet_20_Link">Project Ideas</text:a></text:p></table:table-cell></table:table-row></table:table></draw:text-box></draw:frame></text:p>
      <text:p text:style-name="Text_20_body"><text:a xlink:type="simple" xlink:href="https://wiki.c3l.lu/doku.php?id=private:hackyard_2017" text:style-name="Internet_20_link" text:visited-style-name="Visited_20_Internet_20_Link">For Orga onl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16.850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16::08:25</meta:creation-date>
    <dc:creator>Generated</dc:creator>
    <dc:date>2026-09-13T16::08:25</dc:date>
    <dc:language>en-US</dc:language>
    <meta:editing-cycles>1</meta:editing-cycles>
    <meta:editing-duration>PT0S</meta:editing-duration>
    <dc:title>events:hackyard:2017</dc:title>
  </office:meta>
</office:document-meta>
</file>