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8e783e44133de1bbbf5f72052c111b3.png"/>
  <manifest:file-entry manifest:media-type="image/png" manifest:full-path="Pictures/325ccbaded5cff5f69cf7748a0e460a2.png"/>
  <manifest:file-entry manifest:media-type="image/jpeg" manifest:full-path="Pictures/f7dff33770e8b6f87e7fb668b5112731.jpg"/>
  <manifest:file-entry manifest:media-type="image/jpeg" manifest:full-path="Pictures/a536c9dd97f7433e44d25382868064de.jpg"/>
  <manifest:file-entry manifest:media-type="image/jpeg" manifest:full-path="Pictures/6fa9a043ccc29f8fc2a6e90cdb83ba46.jpg"/>
  <manifest:file-entry manifest:media-type="image/jpeg" manifest:full-path="Pictures/a973e09dcca2055e9856cc5f36b8283c.jpg"/>
  <manifest:file-entry manifest:media-type="image/jpeg" manifest:full-path="Pictures/2849191ac10e9423edf03802f6da2823.jpg"/>
  <manifest:file-entry manifest:media-type="image/jpeg" manifest:full-path="Pictures/b65884e81ffef8cdc692f449c43fcb2e.jpg"/>
  <manifest:file-entry manifest:media-type="image/jpeg" manifest:full-path="Pictures/8c23bdc5d72ee7f39026d5c1efa042c1.jpg"/>
  <manifest:file-entry manifest:media-type="image/jpeg" manifest:full-path="Pictures/c9f7ce2d48dbedf842a8dd615ef2a8e7.jpg"/>
  <manifest:file-entry manifest:media-type="image/jpeg" manifest:full-path="Pictures/c3a3c173b54c55d5de5d66738c8a2cdf.jpg"/>
  <manifest:file-entry manifest:media-type="image/jpeg" manifest:full-path="Pictures/fa183f8bfbc5ce76dae14d3473fd2a8e.jpg"/>
  <manifest:file-entry manifest:media-type="image/jpeg" manifest:full-path="Pictures/bd7a4de9a484ab077f92b5ab9dd37153.jpg"/>
  <manifest:file-entry manifest:media-type="image/jpeg" manifest:full-path="Pictures/c4bf1e29c0a94d3cbb8a3a450023147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lb:chaosstuff"/>Eisen Hackerspace ass bis den 15. Januar zou!<text:line-break/>
Op eiser chaosstuff Mailinglëscht gitt dir informéiert soubal sech eppes dorunner ännert!</text:p>
          </table:table-cell>
        </table:table-row>
      </table:table>
      <text:h text:style-name="Heading_20_1" text:outline-level="1"><text:bookmark-start text:name="__RefHeading___chaosstuff_1"/><text:bookmark-start text:name="chaosstuff"/>ChaosStuff<text:bookmark-end text:name="__RefHeading___chaosstuff_1"/><text:bookmark-end text:name="chaosstuff"/></text:h>
      <text:p text:style-name="Text_20_body"><draw:frame draw:style-name="medialeft" draw:name="0" text:anchor-type="paragraph" draw:z-index="0" svg:width="5.2916666666667cm" style:rel-width="100%" svg:height="5.2916666666667cm" style:rel-height="scale"><draw:image xlink:href="Pictures/b8e783e44133de1bbbf5f72052c111b3.png" xlink:type="simple" xlink:show="embed" xlink:actuate="onLoad"/></draw:frame></text:p>
      <text:a xlink:type="simple" xlink:href="https://wiki.c3l.lu/doku.php?id=projects:rfid#ntag216" text:style-name="Internet_20_link" text:visited-style-name="Visited_20_Internet_20_Link">NFC gechippt</text:a>
      <text:line-break/>
      <text:p text:style-name="Text_20_body"><text:span text:style-name="Strong_20_Emphasis">ChaosStuff (<text:a xlink:type="simple" xlink:href="https://download.c3l.lu/dlbase/audio/Chaosstuff.flac" text:style-name="Internet_20_link" text:visited-style-name="Visited_20_Internet_20_Link">ausgeschwat ''/ka:os ʃtuf/''</text:a>)  ass dem C3L säin eegenen Hackerspace, am Häerze vun der Stad Lëtzebuerg!</text:span></text:p>
      <text:p text:style-name="Text_20_body">All Hacker,Maker, KI oder aner Liewensform, déi sech mat eis a virun allem eise Wäerter vun der <text:a xlink:type="simple" xlink:href="https://www.ccc.de/hackerethics" text:style-name="Internet_20_link" text:visited-style-name="Visited_20_Internet_20_Link">Hacker Ethik</text:a> identifizéiert, ass Wëllkomm.</text:p>
      <text:p text:style-name="Text_20_body">Op eiser <text:a xlink:type="simple" xlink:href="https://wiki.c3l.lu/doku.php?id=chaosstuff:infrastructure" text:style-name="Internet_20_link" text:visited-style-name="Visited_20_Internet_20_Link">Infrastruktursäit</text:a> fënns déi méi Informatiounen wat fir een Aarbechtsgeschir mir zur Verfügung stellen.</text:p>
      <text:h text:style-name="Heading_20_2" text:outline-level="2"><text:bookmark-start text:name="__RefHeading___hackerspace_status_2"/><text:bookmark-start text:name="hackerspace_status"/>Hackerspace Status<text:bookmark-end text:name="__RefHeading___hackerspace_status_2"/><text:bookmark-end text:name="hackerspace_status"/></text:h>
      <text:p text:style-name="Text_20_body">D'Bild op der rietser Säit weist un, op eisen Hackerspace momentan Op oder Zou ass. Normalerweis ass den Space op mannst all Méinden géint 18:00 Auer op. All Member huet Privileeg eisen Hackerspace zu all Moment kënnen ze benotzen. Dofir ass Chance natierlech och Grouss, datt den Space och zu aneren Zäiten an Deeg op ass.
<draw:frame draw:style-name="mediaright" draw:name="1" text:anchor-type="paragraph" draw:z-index="1" svg:width="2.6458333333333cm" style:rel-width="100%" svg:height="2.6458333333333cm" style:rel-height="scale"><draw:image xlink:href="Pictures/325ccbaded5cff5f69cf7748a0e460a2.png" xlink:type="simple" xlink:show="embed" xlink:actuate="onLoad"/></draw:frame></text:p>
      <text:h text:style-name="Heading_20_2" text:outline-level="2"><text:bookmark-start text:name="__RefHeading___standuert_3"/><text:bookmark-start text:name="standuert"/>Standuert<text:bookmark-end text:name="__RefHeading___standuert_3"/><text:bookmark-end text:name="standuert"/></text:h>
      <text:p text:style-name="Text_20_body"><text:span text:style-name="Strong_20_Emphasis">Halle Victor Hugo</text:span> <text:line-break/>
Room 201 &amp; 203 (2nd Floor) <text:line-break/>
60 Avenue Victor Hugo <text:line-break/>
L-1750 Luxembourg <text:line-break/></text:p>
      <text:p text:style-name="Text_20_body">&lt;html&gt;&lt;iframe width="425" height="350" frameborder="0" scrolling="no" marginheight="0" marginwidth="0" src="<text:a xlink:type="simple" xlink:href="https://www.openstreetmap.org/export/embed.html?bbox=6.121208667755127%2C49.620094295042435%2C6.123450994491577%2C49.6213471437424&amp;amp;layer=mapnik&amp;amp;marker=49.62072072341901%2C6.122329831123352" text:style-name="Internet_20_link" text:visited-style-name="Visited_20_Internet_20_Link">https://www.openstreetmap.org/export/embed.html?bbox=6.121208667755127%2C49.620094295042435%2C6.123450994491577%2C49.6213471437424&amp;amp;layer=mapnik&amp;amp;marker=49.62072072341901%2C6.122329831123352</text:a>" style="border: 1px solid black"&gt;&lt;/iframe&gt;&lt;br/&gt;&lt;small&gt;&lt;a href="<text:a xlink:type="simple" xlink:href="http://www.openstreetmap.org/?mlat=49.62072&amp;amp;mlon=6.12233#map=19/49.62072/6.12233" text:style-name="Internet_20_link" text:visited-style-name="Visited_20_Internet_20_Link">http://www.openstreetmap.org/?mlat=49.62072&amp;amp;mlon=6.12233#map=19/49.62072/6.12233</text:a>"&gt;View Larger Map&lt;/a&gt;&lt;/small&gt;&lt;/html&gt;</text:p>
      <text:h text:style-name="Heading_20_2" text:outline-level="2"><text:bookmark-start text:name="__RefHeading___impressiounen_4"/><text:bookmark-start text:name="impressiounen"/>Impressiounen<text:bookmark-end text:name="__RefHeading___impressiounen_4"/><text:bookmark-end text:name="impressiounen"/></text:h>
      <text:p text:style-name="Text_20_body"><draw:a xlink:type="simple" xlink:href="https://download.c3l.lu/dlbase/gallery/2017/01_January/14_Chaosstuff/chill2017-0.jpg"><draw:frame draw:style-name="media" draw:name="2" text:anchor-type="as-char" draw:z-index="2" svg:width="5.2916666666667cm" style:rel-width="100%" svg:height="3.96875cm" style:rel-height="scale"><draw:image xlink:href="Pictures/f7dff33770e8b6f87e7fb668b5112731.jpg" xlink:type="simple" xlink:show="embed" xlink:actuate="onLoad"/></draw:frame></draw:a>
<draw:a xlink:type="simple" xlink:href="https://download.c3l.lu/dlbase/gallery/2017/01_January/14_Chaosstuff/chill2017-1.jpg"><draw:frame draw:style-name="media" draw:name="3" text:anchor-type="as-char" draw:z-index="3" svg:width="5.2916666666667cm" style:rel-width="100%" svg:height="3.96875cm" style:rel-height="scale"><draw:image xlink:href="Pictures/a536c9dd97f7433e44d25382868064de.jpg" xlink:type="simple" xlink:show="embed" xlink:actuate="onLoad"/></draw:frame></draw:a>
<draw:a xlink:type="simple" xlink:href="https://download.c3l.lu/dlbase/gallery/2016/12_December/19_Chaosstuff/PC190336.jpg"><draw:frame draw:style-name="media" draw:name="4" text:anchor-type="as-char" draw:z-index="4" svg:width="5.2916666666667cm" style:rel-width="100%" svg:height="3.96875cm" style:rel-height="scale"><draw:image xlink:href="Pictures/6fa9a043ccc29f8fc2a6e90cdb83ba46.jpg" xlink:type="simple" xlink:show="embed" xlink:actuate="onLoad"/></draw:frame></draw:a>
<draw:a xlink:type="simple" xlink:href="https://download.c3l.lu/dlbase/gallery/2016/12_December/19_Chaosstuff/PC190337.jpg"><draw:frame draw:style-name="media" draw:name="5" text:anchor-type="as-char" draw:z-index="5" svg:width="5.2916666666667cm" style:rel-width="100%" svg:height="3.96875cm" style:rel-height="scale"><draw:image xlink:href="Pictures/a973e09dcca2055e9856cc5f36b8283c.jpg" xlink:type="simple" xlink:show="embed" xlink:actuate="onLoad"/></draw:frame></draw:a>
<draw:a xlink:type="simple" xlink:href="https://download.c3l.lu/dlbase/gallery/2016/12_December/19_Chaosstuff/PC190338.jpg"><draw:frame draw:style-name="media" draw:name="6" text:anchor-type="as-char" draw:z-index="6" svg:width="5.2916666666667cm" style:rel-width="100%" svg:height="3.96875cm" style:rel-height="scale"><draw:image xlink:href="Pictures/2849191ac10e9423edf03802f6da2823.jpg" xlink:type="simple" xlink:show="embed" xlink:actuate="onLoad"/></draw:frame></draw:a>
<draw:a xlink:type="simple" xlink:href="https://download.c3l.lu/dlbase/gallery/2016/12_December/19_Chaosstuff/PC190339.jpg"><draw:frame draw:style-name="media" draw:name="7" text:anchor-type="as-char" draw:z-index="7" svg:width="5.2916666666667cm" style:rel-width="100%" svg:height="3.96875cm" style:rel-height="scale"><draw:image xlink:href="Pictures/b65884e81ffef8cdc692f449c43fcb2e.jpg" xlink:type="simple" xlink:show="embed" xlink:actuate="onLoad"/></draw:frame></draw:a>
<draw:a xlink:type="simple" xlink:href="https://download.c3l.lu/dlbase/gallery/2016/12_December/19_Chaosstuff/PC190340.jpg"><draw:frame draw:style-name="media" draw:name="8" text:anchor-type="as-char" draw:z-index="8" svg:width="5.2916666666667cm" style:rel-width="100%" svg:height="3.96875cm" style:rel-height="scale"><draw:image xlink:href="Pictures/8c23bdc5d72ee7f39026d5c1efa042c1.jpg" xlink:type="simple" xlink:show="embed" xlink:actuate="onLoad"/></draw:frame></draw:a>
<draw:a xlink:type="simple" xlink:href="https://download.c3l.lu/dlbase/gallery/2016/12_December/19_Chaosstuff/PC190341.jpg"><draw:frame draw:style-name="media" draw:name="9" text:anchor-type="as-char" draw:z-index="9" svg:width="5.2916666666667cm" style:rel-width="100%" svg:height="3.96875cm" style:rel-height="scale"><draw:image xlink:href="Pictures/c9f7ce2d48dbedf842a8dd615ef2a8e7.jpg" xlink:type="simple" xlink:show="embed" xlink:actuate="onLoad"/></draw:frame></draw:a>
<draw:a xlink:type="simple" xlink:href="https://download.c3l.lu/dlbase/gallery/2016/12_December/19_Chaosstuff/PC190342.jpg"><draw:frame draw:style-name="media" draw:name="10" text:anchor-type="as-char" draw:z-index="10" svg:width="5.2916666666667cm" style:rel-width="100%" svg:height="3.96875cm" style:rel-height="scale"><draw:image xlink:href="Pictures/c3a3c173b54c55d5de5d66738c8a2cdf.jpg" xlink:type="simple" xlink:show="embed" xlink:actuate="onLoad"/></draw:frame></draw:a>
<draw:a xlink:type="simple" xlink:href="https://download.c3l.lu/dlbase/gallery/2016/12_December/19_Chaosstuff/PC190344.jpg"><draw:frame draw:style-name="media" draw:name="11" text:anchor-type="as-char" draw:z-index="11" svg:width="5.2916666666667cm" style:rel-width="100%" svg:height="3.96875cm" style:rel-height="scale"><draw:image xlink:href="Pictures/fa183f8bfbc5ce76dae14d3473fd2a8e.jpg" xlink:type="simple" xlink:show="embed" xlink:actuate="onLoad"/></draw:frame></draw:a>
<draw:a xlink:type="simple" xlink:href="https://download.c3l.lu/dlbase/gallery/2016/12_December/19_Chaosstuff/PC190345.jpg"><draw:frame draw:style-name="media" draw:name="12" text:anchor-type="as-char" draw:z-index="12" svg:width="5.2916666666667cm" style:rel-width="100%" svg:height="3.96875cm" style:rel-height="scale"><draw:image xlink:href="Pictures/bd7a4de9a484ab077f92b5ab9dd37153.jpg" xlink:type="simple" xlink:show="embed" xlink:actuate="onLoad"/></draw:frame></draw:a>
<draw:a xlink:type="simple" xlink:href="https://download.c3l.lu/dlbase/gallery/2016/12_December/19_Chaosstuff/PC190346.jpg"><draw:frame draw:style-name="media" draw:name="13" text:anchor-type="as-char" draw:z-index="13" svg:width="5.2916666666667cm" style:rel-width="100%" svg:height="3.96875cm" style:rel-height="scale"><draw:image xlink:href="Pictures/c4bf1e29c0a94d3cbb8a3a450023147a.jpg" xlink:type="simple" xlink:show="embed" xlink:actuate="onLoad"/></draw:frame></draw:a></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 Du wëlls méi iwwert den Hackerspace wëssen? Dann kuck <text:a xlink:type="simple" xlink:href="https://wiki.c3l.lu/doku.php?id=lb:chaosstuff:moreinfo" text:style-name="Internet_20_link" text:visited-style-name="Visited_20_Internet_20_Link">hei</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9::46:38</meta:creation-date>
    <dc:creator>Generated</dc:creator>
    <dc:date>2026-08-12T19::46:38</dc:date>
    <dc:language>en-US</dc:language>
    <meta:editing-cycles>1</meta:editing-cycles>
    <meta:editing-duration>PT0S</meta:editing-duration>
    <dc:title>lb:chaosstuff</dc:title>
  </office:meta>
</office:document-meta>
</file>