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20f737724afcecd0920f240719f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events:index"/><text:bookmark-start text:name="__RefHeading___eventer_1"/><text:bookmark-start text:name="eventer"/>Eventer<text:bookmark-end text:name="__RefHeading___eventer_1"/><text:bookmark-end text:name="eventer"/></text:h>
      <text:p text:style-name="Text_20_body"><draw:a xlink:type="simple" xlink:href="http://ical2atom.c3l.lu/"><draw:frame draw:style-name="mediaright" draw:name="0" text:anchor-type="paragraph" draw:z-index="0" svg:width="1.0583333333333cm" svg:height="1.0583333333333cm"><draw:image xlink:href="Pictures/13720f737724afcecd0920f240719f23.png" xlink:type="simple" xlink:show="embed" xlink:actuate="onLoad"/></draw:frame></draw:a></text:p>
      <text:p text:style-name="Text_20_body">All Evenementer ginn an de Kalenner ënnen agedroen fir Iech e Iwwerbléck iwwert eise Eventer ze ginn. Dir kënnt Iech och de <text:a xlink:type="simple" xlink:href="http://ical2atom.c3l.lu/" text:style-name="Internet_20_link" text:visited-style-name="Visited_20_Internet_20_Link">ical2atom Feed</text:a> abonnéieren fir op dem läschten Stand ze bleiwen. Et gëtt vun alle grousse Uwendungen a Servicer ënnerstëtzt.</text:p>
      <text:h text:style-name="Heading_20_2" text:outline-level="2"><text:bookmark-start text:name="__RefHeading___eventer_dei_reegelmeisseg_sinn_2"/><text:bookmark-start text:name="eventer_dei_reegelmeisseg_sinn"/>Eventer déi reegelméisseg sinn<text:bookmark-end text:name="__RefHeading___eventer_dei_reegelmeisseg_sinn_2"/><text:bookmark-end text:name="eventer_dei_reegelmeisseg_sinn"/></text:h>
      <text:list text:style-name="List_20_1" text:continue-numbering="false">
        <text:list-item>
          <text:p text:style-name="List_20_1_Content_First"> <text:a xlink:type="simple" xlink:href="https://wiki.c3l.lu/doku.php?id=organization:chaosmeetings" text:style-name="Internet_20_link" text:visited-style-name="Visited_20_Internet_20_Link">ChaosMeetings</text:a></text:p>
        </text:list-item>
        <text:list-item>
          <text:p text:style-name="List_20_1_Content"> <text:a xlink:type="simple" xlink:href="https://wiki.c3l.lu/doku.php?id=events:code-and-hack" text:style-name="Internet_20_link" text:visited-style-name="Visited_20_Internet_20_Link">Code &amp; Hack</text:a></text:p>
        </text:list-item>
        <text:list-item>
          <text:p text:style-name="List_20_1_Content"> <text:a xlink:type="simple" xlink:href="https://wiki.c3l.lu/doku.php?id=events:spark-up" text:style-name="Internet_20_link" text:visited-style-name="Visited_20_Internet_20_Link">Spark-Up!</text:a></text:p>
        </text:list-item>
        <text:list-item>
          <text:p text:style-name="List_20_1_Content"> <text:a xlink:type="simple" xlink:href="https://wiki.c3l.lu/doku.php?id=events:conspiracy-night" text:style-name="Internet_20_link" text:visited-style-name="Visited_20_Internet_20_Link">Conspiracy Night</text:a></text:p>
        </text:list-item>
        <text:list-item>
          <text:p text:style-name="List_20_1_Content"> <text:a xlink:type="simple" xlink:href="https://wiki.c3l.lu/doku.php?id=events:cypherpunk-movie-night" text:style-name="Internet_20_link" text:visited-style-name="Visited_20_Internet_20_Link">cypherpunk Movie Night</text:a></text:p>
        </text:list-item>
        <text:list-item>
          <text:p text:style-name="List_20_1_Content_Last"> <text:a xlink:type="simple" xlink:href="https://wiki.c3l.lu/doku.php?id=events:gutenberg-readers-night" text:style-name="Internet_20_link" text:visited-style-name="Visited_20_Internet_20_Link">Gutenberg Readers Night</text:a></text:p>
        </text:list-item>
      </text:list>
      <text:h text:style-name="Heading_20_2" text:outline-level="2"><text:bookmark-start text:name="__RefHeading___een_event_androen_3"/><text:bookmark-start text:name="een_event_androen"/>Een Event androen<text:bookmark-end text:name="__RefHeading___een_event_androen_3"/><text:bookmark-end text:name="een_event_androen"/></text:h>
      <text:p text:style-name="Text_20_body">Wann Dir Äert eegent Event androen wëllt, benotzt d'Form hei drënner. Eng Schabloun mat virgedefinéierte Wäerter gëtt gelueden fir datselwecht Muster iwwert all Eventer ze garantéieren.</text:p>
      <text:h text:style-name="Heading_20_2" text:outline-level="2"><text:bookmark-start text:name="__RefHeading___eventer_dei_deemnaechst_stattfannen_4"/><text:bookmark-start text:name="eventer_dei_deemnaechst_stattfannen"/>Eventer déi deemnächst stattfannen<text:bookmark-end text:name="__RefHeading___eventer_dei_deemnaechst_stattfannen_4"/><text:bookmark-end text:name="eventer_dei_deemnaechst_stattfannen"/></text:h>
      <text:list text:style-name="List_20_1" text:continue-numbering="false">
        <text:list-item>
          <text:p text:style-name="List_20_1_Content_First"> <text:a xlink:type="simple" xlink:href="https://2026.evoke.eu/" text:style-name="Internet_20_link" text:visited-style-name="Visited_20_Internet_20_Link">Evoke 2026</text:a> (2026/08/21  - 2026/08/23 )</text:p>
        </text:list-item>
        <text:list-item>
          <text:p text:style-name="List_20_1_Content"> <text:a xlink:type="simple" xlink:href="https://wiki.c3l.lu/doku.php?id=lb:organization:chaosmeetings:2026:cm-2026-09" text:style-name="Internet_20_link" text:visited-style-name="Visited_20_Internet_20_Link">ChaosMeeting</text:a> (2026/08/24 20:00 - 23:00)</text:p>
        </text:list-item>
        <text:list-item>
          <text:p text:style-name="List_20_1_Content"> <text:a xlink:type="simple" xlink:href="https://wiki.c3l.lu/doku.php?id=lb:organization:chaosmeetings:2026:cm-2026-07" text:style-name="Internet_20_link" text:visited-style-name="Visited_20_Internet_20_Link">Meetup @ ChaosStuff</text:a> (2026/09/14 18:00 - 21:00)</text:p>
        </text:list-item>
        <text:list-item>
          <text:p text:style-name="List_20_1_Content"> <text:a xlink:type="simple" xlink:href="https://wiki.c3l.lu/doku.php?id=lb:events:unknown" text:style-name="Internet_20_link" text:visited-style-name="Visited_20_Internet_20_Link">Chaos Communication Congress (unconfirmed)</text:a> (2026/12/26  - 2026/12/31 )</text:p>
        </text:list-item>
        <text:list-item>
          <text:p text:style-name="List_20_1_Content_Last"> <text:a xlink:type="simple" xlink:href="https://haxogreen.lu/" text:style-name="Internet_20_link" text:visited-style-name="Visited_20_Internet_20_Link">Haxogreen 2028</text:a> (2028/07/26  - 2028/07/29 )</text:p>
        </text:list-item>
      </text:list>
      <text:h text:style-name="Heading_20_2" text:outline-level="2"><text:bookmark-start text:name="__RefHeading___vergaangen_eventer_5"/><text:bookmark-start text:name="vergaangen_eventer"/>Vergaangen Eventer<text:bookmark-end text:name="__RefHeading___vergaangen_eventer_5"/><text:bookmark-end text:name="vergaangen_eventer"/></text:h>
      <text:list text:style-name="List_20_1" text:continue-numbering="false">
        <text:list-item>
          <text:p text:style-name="List_20_1_Content_First"> <text:a xlink:type="simple" xlink:href="https://wiki.c3l.lu/doku.php?id=events:2021" text:style-name="Internet_20_link" text:visited-style-name="Visited_20_Internet_20_Link">2021</text:a></text:p>
        </text:list-item>
        <text:list-item>
          <text:p text:style-name="List_20_1_Content"> <text:a xlink:type="simple" xlink:href="https://wiki.c3l.lu/doku.php?id=events:2020" text:style-name="Internet_20_link" text:visited-style-name="Visited_20_Internet_20_Link">2020</text:a></text:p>
        </text:list-item>
        <text:list-item>
          <text:p text:style-name="List_20_1_Content"> <text:a xlink:type="simple" xlink:href="https://wiki.c3l.lu/doku.php?id=events:2019" text:style-name="Internet_20_link" text:visited-style-name="Visited_20_Internet_20_Link">2019</text:a></text:p>
        </text:list-item>
        <text:list-item>
          <text:p text:style-name="List_20_1_Content"> <text:a xlink:type="simple" xlink:href="https://wiki.c3l.lu/doku.php?id=events:2018" text:style-name="Internet_20_link" text:visited-style-name="Visited_20_Internet_20_Link">2018</text:a></text:p>
        </text:list-item>
        <text:list-item>
          <text:p text:style-name="List_20_1_Content_Last"> <text:a xlink:type="simple" xlink:href="https://wiki.c3l.lu/doku.php?id=events:2017" text:style-name="Internet_20_link" text:visited-style-name="Visited_20_Internet_20_Link">201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20:43</meta:creation-date>
    <dc:creator>Generated</dc:creator>
    <dc:date>2026-08-13T00::20:43</dc:date>
    <dc:language>en-US</dc:language>
    <meta:editing-cycles>1</meta:editing-cycles>
    <meta:editing-duration>PT0S</meta:editing-duration>
    <dc:title>lb:events:index</dc:title>
  </office:meta>
</office:document-meta>
</file>