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0ef2361a9e24ed00e51993d369db9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about"/><text:bookmark-start text:name="__RefHeading___chaos_computer_club_letzebuerg_a.s.b.l_1"/><text:bookmark-start text:name="chaos_computer_club_letzebuerg_a.s.b.l"/>Chaos Computer Club Lëtzebuerg A.S.B.L.<text:bookmark-end text:name="__RefHeading___chaos_computer_club_letzebuerg_a.s.b.l_1"/><text:bookmark-end text:name="chaos_computer_club_letzebuerg_a.s.b.l"/></text:h>
      <text:p text:style-name="Text_20_body">Den C3L ass eng beim <text:a xlink:type="simple" xlink:href="https://rcsl.lu" text:style-name="Internet_20_link" text:visited-style-name="Visited_20_Internet_20_Link">RCSL</text:a> registréiert, Lëtzebuergesch Vereenegung ouni Gewënnzweck (A.S.B.L.).<text:line-break/>
<text:span text:style-name="Strong_20_Emphasis">Registernummer:</text:span> F0007653<text:line-break/>
<text:span text:style-name="Strong_20_Emphasis">Statuten:</text:span> <text:a xlink:type="simple" xlink:href="http://statutes.c3l.lu/" text:style-name="Internet_20_link" text:visited-style-name="Visited_20_Internet_20_Link">statutes.c3l.lu</text:a>.<text:line-break/><text:line-break/></text:p>
      <text:p text:style-name="Text_20_body">Den Chaos Computer Club Lëtzebuerg ass deen 23 Mee 2008 gegrënnt ginn. Hei fannt der méi Informatiounen doriwwer: <text:a xlink:type="simple" xlink:href="https://wiki.c3l.lu/doku.php?id=organization:history" text:style-name="Internet_20_link" text:visited-style-name="Visited_20_Internet_20_Link">Geschicht</text:a>. </text:p>
      <text:h text:style-name="Heading_20_2" text:outline-level="2"><text:bookmark-start text:name="__RefHeading___kontakt_2"/><text:bookmark-start text:name="kontakt"/>Kontakt<text:bookmark-end text:name="__RefHeading___kontakt_2"/><text:bookmark-end text:name="kontakt"/></text:h>
      <text:p text:style-name="Text_20_body"><text:span text:style-name="Strong_20_Emphasis">Mail:</text:span> <text:a xlink:type="simple" xlink:href="mailto:info@c3l.lu" text:style-name="Internet_20_link" text:visited-style-name="Visited_20_Internet_20_Link">info@c3l.lu</text:a> (GPG-ID: <text:a xlink:type="simple" xlink:href="http://eu.pool.sks-keyservers.net/pks/lookup?op=vindex&amp;fingerprint=on&amp;search=0x654C9F1DAEA15E4D" text:style-name="Internet_20_link" text:visited-style-name="Visited_20_Internet_20_Link">0x654C9F1D</text:a>)<text:line-break/>
<text:span text:style-name="Strong_20_Emphasis">Press:</text:span> <text:a xlink:type="simple" xlink:href="mailto:press@c3l.lu" text:style-name="Internet_20_link" text:visited-style-name="Visited_20_Internet_20_Link">press@c3l.lu</text:a> (GPG-ID: <text:a xlink:type="simple" xlink:href="http://eu.pool.sks-keyservers.net/pks/lookup?op=vindex&amp;fingerprint=on&amp;search=0x654C9F1DAEA15E4D" text:style-name="Internet_20_link" text:visited-style-name="Visited_20_Internet_20_Link">0x654C9F1D</text:a>)<text:line-break/>
<text:span text:style-name="Strong_20_Emphasis">Phone:</text:span> +352-27-40-20-30<text:line-break/>
<text:span text:style-name="Strong_20_Emphasis">Mastodon:</text:span> <text:a xlink:type="simple" xlink:href="https://social.c3l.lu/@c3l" text:style-name="Internet_20_link" text:visited-style-name="Visited_20_Internet_20_Link">@c3l@social.c3l.lu</text:a><text:line-break/>
<text:span text:style-name="Strong_20_Emphasis">Website:</text:span> <text:a xlink:type="simple" xlink:href="https://c3l.lu/" text:style-name="Internet_20_link" text:visited-style-name="Visited_20_Internet_20_Link">c3l.lu</text:a><text:line-break/></text:p>
      <table:table table:style-name="Table">
        <table:table-column/>
        <table:table-row>
          <table:table-cell office:value-type="string" table:style-name="tableheader">
            <text:p text:style-name="Table_20_Heading"> B.P. </text:p>
          </table:table-cell>
        </table:table-row>
        <table:table-row>
          <table:table-cell office:value-type="string" table:style-name="tablecell">
            <text:p text:style-name="tablealignleft"> BPM 332130 <text:line-break/><text:span text:style-name="Strong_20_Emphasis">C</text:span>haos <text:span text:style-name="Strong_20_Emphasis">C</text:span>omputer <text:span text:style-name="Strong_20_Emphasis">C</text:span>lub <text:span text:style-name="Strong_20_Emphasis">L</text:span>ëtzebuerg, A.S.B.L. <text:line-break/>Banzelt 4 A <text:line-break/>L-6921 Roodt-sur-Syre <text:line-break/>Luxembourg, Europe </text:p>
          </table:table-cell>
        </table:table-row>
      </table:table>
      <table:table table:style-name="Table">
        <table:table-column/>
        <table:table-row>
          <table:table-cell office:value-type="string" table:style-name="tableheader">
            <text:p text:style-name="Table_20_Heading"> Adress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C</text:span>haos <text:span text:style-name="Strong_20_Emphasis">C</text:span>omputer <text:span text:style-name="Strong_20_Emphasis">C</text:span>lub <text:span text:style-name="Strong_20_Emphasis">L</text:span>ëtzebuerg, A.S.B.L. <text:line-break/>Halle Victor Hugo <text:line-break/>Room 201 &amp; 203 (2nd Floor)<text:line-break/>60 Avenue Victor Hugo <text:line-break/>L-1750 Luxembourg  <text:line-break/>Luxembourg, Europe </text:p>
          </table:table-cell>
        </table:table-row>
      </table:table>
      <text:p text:style-name="Text_20_body">Déi meescht vun eis schwätzen Lëtzebuergesch, Däitsch, Englesch an/oder Franséisch. Schreif eis an där Sprooch déi Iech am beschten läit! (Am meeschten Gléck hu der awer bei LB/EN)</text:p>
      <text:h text:style-name="Heading_20_2" text:outline-level="2"><text:bookmark-start text:name="__RefHeading___iwwert_eis_3"/><text:bookmark-start text:name="iwwert_eis"/>Iwwert eis<text:bookmark-end text:name="__RefHeading___iwwert_eis_3"/><text:bookmark-end text:name="iwwert_eis"/></text:h>
      <text:p text:style-name="Text_20_body">De Club huet sech folgend Ziler ginn:</text:p>
      <text:list text:style-name="List_20_1" text:continue-numbering="false">
        <text:list-item>
          <text:p text:style-name="List_20_1_Content_First"> Ënnerstëtzung vun der Kommunikatiouns- an Informatiounsfräiheet</text:p>
        </text:list-item>
        <text:list-item>
          <text:p text:style-name="List_20_1_Content"> Analyséiere vu Systemer a Warnungen un déi Betraffe schécken</text:p>
        </text:list-item>
        <text:list-item>
          <text:p text:style-name="List_20_1_Content"> Bildung am Beräich vun den neien Technologien an dem Dateschutz</text:p>
        </text:list-item>
        <text:list-item>
          <text:p text:style-name="List_20_1_Content"> Technesche Virwëtz vu komplexe Systemer ausliewen</text:p>
        </text:list-item>
        <text:list-item>
          <text:p text:style-name="List_20_1_Content"> Fërderung vum fantasievollen a kriteschen Ëmgang mat Technologie</text:p>
        </text:list-item>
        <text:list-item>
          <text:p text:style-name="List_20_1_Content"> Hëllefsstellung a Berodung bei techneschen a rechtleche Froen am Kader vun de gesetzleche Méiglechkeeten.</text:p>
        </text:list-item>
        <text:list-item>
          <text:p text:style-name="List_20_1_Content"> Zesummenaarbecht an Austausch mat Nationalen- an Internationale Gruppéierungen, deenen hier Ziler mat deene vum Veräi vereenbar sinn.</text:p>
        </text:list-item>
        <text:list-item>
          <text:p text:style-name="List_20_1_Content_Last"> D'Stäipen an d'Stäerkung vun de Bierger- a Mënscherechter.</text:p>
        </text:list-item>
      </text:list>
      <text:p text:style-name="Text_20_body">Mir halen eis ganz strikt un d'Hacker Ethik:</text:p>
      <text:list text:style-name="Numbering_20_1" text:continue-numbering="false">
        <text:list-item>
          <text:p text:style-name="Numbering_20_1_Content_First"> Den Zougang zu Computer an allem, wat engem weise kann, wéi des Welt funktionéiert, soll onbegrenzt a vollstänneg sinn.</text:p>
        </text:list-item>
        <text:list-item>
          <text:p text:style-name="Numbering_20_1_Content"> All d'Informatioune musse fräi sinn.</text:p>
        </text:list-item>
        <text:list-item>
          <text:p text:style-name="Numbering_20_1_Content"> Mësstrau Autoritéiten. Fuerder Dezentraliséierung.</text:p>
        </text:list-item>
        <text:list-item>
          <text:p text:style-name="Numbering_20_1_Content"> Beuerteel een Hack no deem, wat e mécht, a net no Kritären ewéi Ausgesinn, Alter, Hierkonft, Spezies, Geschlecht oder gesellschaftlech Stellung.</text:p>
        </text:list-item>
        <text:list-item>
          <text:p text:style-name="Numbering_20_1_Content"> Mat engem Computer kann ee Konscht a Schéinheet schafen.</text:p>
        </text:list-item>
        <text:list-item>
          <text:p text:style-name="Numbering_20_1_Content"> Computer kënnen däi Liewen zum Bessere veränneren.</text:p>
        </text:list-item>
        <text:list-item>
          <text:p text:style-name="Numbering_20_1_Content"> Verknascht aner Leits Daten net.</text:p>
        </text:list-item>
        <text:list-item>
          <text:p text:style-name="Numbering_20_1_Content_Last"> Ëffentlech Daten notzen, privat Date schützen.</text:p>
        </text:list-item>
      </text:list>
      <text:h text:style-name="Heading_20_2" text:outline-level="2"><text:bookmark-start text:name="__RefHeading___mat_eis_an_kontakt_bleiwen_4"/><text:bookmark-start text:name="mat_eis_an_kontakt_bleiwen"/>Mat eis an Kontakt bleiwen<text:bookmark-end text:name="__RefHeading___mat_eis_an_kontakt_bleiwen_4"/><text:bookmark-end text:name="mat_eis_an_kontakt_bleiwen"/></text:h>
      <text:p text:style-name="Text_20_body">Den éischten Kontakt mat eis ass gemaach?
Wann Dir wëllt mat aneren Memberen aus dem Veräin a Kontakt kommen oder matkréien wat sou am Veräin lass ass, dann fannt dir ob der Säit "<text:a xlink:type="simple" xlink:href="https://wiki.c3l.lu/doku.php?id=organization:community_contact" text:style-name="Internet_20_link" text:visited-style-name="Visited_20_Internet_20_Link">Kontakt zur Communautéit</text:a>" méi Informatiounen!</text:p>
      <text:h text:style-name="Heading_20_2" text:outline-level="2"><text:bookmark-start text:name="__RefHeading___club_organer_5"/><text:bookmark-start text:name="club_organer"/>Club Organer<text:bookmark-end text:name="__RefHeading___club_organer_5"/><text:bookmark-end text:name="club_organer"/></text:h>
      <text:p text:style-name="Text_20_body">Déi folgend Club Organer sinn am Detail ob de jeeweilege Säiten erkläert. Dëst ass awer <text:span text:style-name="Strong_20_Emphasis">keng</text:span> Hierarchie Struktur.</text:p>
      <text:p text:style-name="Text_20_body">&lt;imgcaption label|Organisatiounsdiagramm&gt;<draw:frame draw:style-name="mediaright" draw:name="0" text:anchor-type="paragraph" draw:z-index="0" svg:width="7.9375cm" style:rel-width="100%" svg:height="6.6722944630872cm" style:rel-height="scale"><draw:image xlink:href="Pictures/450ef2361a9e24ed00e51993d369db9c.png" xlink:type="simple" xlink:show="embed" xlink:actuate="onLoad"/></draw:frame>&lt;/imgcaption&gt;</text:p>
      <text:list text:style-name="List_20_1" text:continue-numbering="false">
        <text:list-item>
          <text:p text:style-name="List_20_1_Content_First"> <text:a xlink:type="simple" xlink:href="https://wiki.c3l.lu/doku.php?id=organization:ga" text:style-name="Internet_20_link" text:visited-style-name="Visited_20_Internet_20_Link">Generalversammlungen</text:a></text:p>
        </text:list-item>
        <text:list-item>
          <text:p text:style-name="List_20_1_Content"> <text:a xlink:type="simple" xlink:href="https://wiki.c3l.lu/doku.php?id=lb:organization:ga:administrative-council" text:style-name="Internet_20_link" text:visited-style-name="Visited_20_Internet_20_Link">Virstand</text:a></text:p>
        </text:list-item>
        <text:list-item>
          <text:p text:style-name="List_20_1_Content"> <text:a xlink:type="simple" xlink:href="https://wiki.c3l.lu/doku.php?id=organization:chaosmeetings" text:style-name="Internet_20_link" text:visited-style-name="Visited_20_Internet_20_Link">ChaosMeetings</text:a></text:p>
        </text:list-item>
        <text:list-item>
          <text:p text:style-name="List_20_1_Content"> <text:a xlink:type="simple" xlink:href="https://wiki.c3l.lu/doku.php?id=organization:commissions" text:style-name="Internet_20_link" text:visited-style-name="Visited_20_Internet_20_Link">Kommissiounen</text:a></text:p>
        </text:list-item>
        <text:list-item>
          <text:p text:style-name="List_20_1_Content"> <text:a xlink:type="simple" xlink:href="https://wiki.c3l.lu/doku.php?id=lb:organization:membership" text:style-name="Internet_20_link" text:visited-style-name="Visited_20_Internet_20_Link">Memberschaft</text:a></text:p>
        </text:list-item>
        <text:list-item>
          <text:p text:style-name="List_20_1_Content_Last"> <text:a xlink:type="simple" xlink:href="https://wiki.c3l.lu/doku.php?id=organization:activity-reports" text:style-name="Internet_20_link" text:visited-style-name="Visited_20_Internet_20_Link">Aktivitéits Rapport</text:a></text:p>
        </text:list-item>
      </text:list>
      <text:h text:style-name="Heading_20_2" text:outline-level="2"><text:bookmark-start text:name="__RefHeading___finanzen_6"/><text:bookmark-start text:name="finanzen"/>Finanzen<text:bookmark-end text:name="__RefHeading___finanzen_6"/><text:bookmark-end text:name="finanzen"/></text:h>
      <text:h text:style-name="Heading_20_3" text:outline-level="3"><text:bookmark-start text:name="__RefHeading___spenden_7"/><text:bookmark-start text:name="spenden"/>Spenden<text:bookmark-end text:name="__RefHeading___spenden_7"/><text:bookmark-end text:name="spenden"/></text:h>
      <text:p text:style-name="Text_20_body">De Club lieft vun <text:a xlink:type="simple" xlink:href="https://wiki.c3l.lu/doku.php?id=organization:donation" text:style-name="Internet_20_link" text:visited-style-name="Visited_20_Internet_20_Link">Spenden</text:a>. Wann Dir eis Aarbecht wäertschätzt, kënnt Dir eis gären e klengen Don maachen.</text:p>
      <text:h text:style-name="Heading_20_3" text:outline-level="3"><text:bookmark-start text:name="__RefHeading___transparenz_rapport_8"/><text:bookmark-start text:name="transparenz_rapport"/>Transparenz Rapport<text:bookmark-end text:name="__RefHeading___transparenz_rapport_8"/><text:bookmark-end text:name="transparenz_rapport"/></text:h>
      <text:p text:style-name="Text_20_body">En transparenten <text:a xlink:type="simple" xlink:href="https://wiki.c3l.lu/doku.php?id=organization:finances:transparency-reports" text:style-name="Internet_20_link" text:visited-style-name="Visited_20_Internet_20_Link">Finanzrapport</text:a> ass Deel vun eisem Konzept, domat jiddereen weess wéi eis Suen gebraucht ginn a wou se hier kommen.</text:p>
      <text:h text:style-name="Heading_20_3" text:outline-level="3"><text:bookmark-start text:name="__RefHeading___finanz_audit_9"/><text:bookmark-start text:name="finanz_audit"/>Finanz Audit<text:bookmark-end text:name="__RefHeading___finanz_audit_9"/><text:bookmark-end text:name="finanz_audit"/></text:h>
      <text:p text:style-name="Text_20_body">Op der <text:a xlink:type="simple" xlink:href="https://wiki.c3l.lu/doku.php?id=organization:ga" text:style-name="Internet_20_link" text:visited-style-name="Visited_20_Internet_20_Link">uerdentlecher Generalversammlung</text:a> gëtt een Finanz Audit vun 2 onofhängegen Keesepréifer gemaach. Keesepréifer kënnen dobäi keen Member vum Verwaltungsrot sinn.</text:p>
      <text:h text:style-name="Heading_20_2" text:outline-level="2"><text:bookmark-start text:name="__RefHeading___pressernimmungen_vum_an_iwwert_den_c3l_10"/><text:bookmark-start text:name="pressernimmungen_vum_an_iwwert_den_c3l"/>Pressernimmungen vum an iwwert den C3L<text:bookmark-end text:name="__RefHeading___pressernimmungen_vum_an_iwwert_den_c3l_10"/><text:bookmark-end text:name="pressernimmungen_vum_an_iwwert_den_c3l"/></text:h>
      <text:p text:style-name="Text_20_body">Wann Dir gären déi jeeweileg Pressernimmungen kucken/liesen wëllt, dann fannt der déi op eiser <text:a xlink:type="simple" xlink:href="https://wiki.c3l.lu/doku.php?id=organization:press:appearances" text:style-name="Internet_20_link" text:visited-style-name="Visited_20_Internet_20_Link">Säit vun der Press</text:a>.</text:p>
      <text:h text:style-name="Heading_20_2" text:outline-level="2"><text:bookmark-start text:name="__RefHeading___partner_11"/><text:bookmark-start text:name="partner"/>Partner<text:bookmark-end text:name="__RefHeading___partner_11"/><text:bookmark-end text:name="partner"/></text:h>
      <text:p text:style-name="Text_20_body">* <text:a xlink:type="simple" xlink:href="https://wiki.c3l.lu/doku.php?id=organization:partners" text:style-name="Internet_20_link" text:visited-style-name="Visited_20_Internet_20_Link">Eng Iwwersiicht</text:a></text:p>
      <text:h text:style-name="Heading_20_2" text:outline-level="2"><text:bookmark-start text:name="__RefHeading___logo_12"/><text:bookmark-start text:name="logo"/>Logo<text:bookmark-end text:name="__RefHeading___logo_12"/><text:bookmark-end text:name="logo"/></text:h>
      <text:p text:style-name="Text_20_body">All't Logoen vum Veräin sinn CC lizenzéiert. Dir fannt se an eisem <text:a xlink:type="simple" xlink:href="https://projects.c3l.lu/C3L/Artwork/files/tip/Logos" text:style-name="Internet_20_link" text:visited-style-name="Visited_20_Internet_20_Link">Artwork Repo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7T05::15:18</meta:creation-date>
    <dc:creator>Generated</dc:creator>
    <dc:date>2026-09-17T05::15:18</dc:date>
    <dc:language>en-US</dc:language>
    <meta:editing-cycles>1</meta:editing-cycles>
    <meta:editing-duration>PT0S</meta:editing-duration>
    <dc:title>lb:organization:about</dc:title>
  </office:meta>
</office:document-meta>
</file>