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18"/><text:bookmark-start text:name="__RefHeading___chaosmeeting_2017_18_1"/><text:bookmark-start text:name="chaosmeeting_2017_18"/>ChaosMeeting 2017/18<text:bookmark-end text:name="__RefHeading___chaosmeeting_2017_18_1"/><text:bookmark-end text:name="chaosmeeting_2017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2/05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astListParagraph_List_20_1_Content_First"> NoSpy Feedback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nospy_5"/><text:bookmark-start text:name="nospy"/>NoSpy<text:bookmark-end text:name="__RefHeading___nospy_5"/><text:bookmark-end text:name="nospy"/></text:h>
      <text:p text:style-name="Text_20_body">Konferenz war geil. Nächstes Jahr wieder. FVDE hat einen Talk gehalten und einen Tor Relays Operator Meetup.</text:p>
      <text:p text:style-name="Text_20_body">Ein genereller Aufruf an die Mitglieder, dass sie auch mal auf Konferenzen mitgehen und nicht nur die Core-Mitglieder/Vorst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3::18:10</meta:creation-date>
    <dc:creator>Generated</dc:creator>
    <dc:date>2026-08-13T03::18:10</dc:date>
    <dc:language>en-US</dc:language>
    <meta:editing-cycles>1</meta:editing-cycles>
    <meta:editing-duration>PT0S</meta:editing-duration>
    <dc:title>lb:organization:chaosmeetings:2017:cm-2017-18</dc:title>
  </office:meta>
</office:document-meta>
</file>