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8"/><text:bookmark-start text:name="__RefHeading___chaosmeeting_2018_08_1"/><text:bookmark-start text:name="chaosmeeting_2018_08"/>ChaosMeeting 2018/08<text:bookmark-end text:name="__RefHeading___chaosmeeting_2018_08_1"/><text:bookmark-end text:name="chaosmeeting_2018_0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09/04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member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Infrastructure Pag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Willkommensmail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23::31:28</meta:creation-date>
    <dc:creator>Generated</dc:creator>
    <dc:date>2026-08-25T23::31:28</dc:date>
    <dc:language>en-US</dc:language>
    <meta:editing-cycles>1</meta:editing-cycles>
    <meta:editing-duration>PT0S</meta:editing-duration>
    <dc:title>lb:organization:chaosmeetings:2018:cm-2018-08</dc:title>
  </office:meta>
</office:document-meta>
</file>