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09"/><text:bookmark-start text:name="__RefHeading___chaosmeeting_2019_09_1"/><text:bookmark-start text:name="chaosmeeting_2019_09"/>ChaosMeeting 2019/09<text:bookmark-end text:name="__RefHeading___chaosmeeting_2019_09_1"/><text:bookmark-end text:name="chaosmeeting_2019_0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9/05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8:3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deflenken" text:style-name="Internet_20_link" text:visited-style-name="Visited_20_Internet_20_Link">deflenken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iniMakerFaire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ILNAS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Internet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Kritik VDL –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minimakerfaire_4"/><text:bookmark-start text:name="minimakerfaire"/>MiniMakerFaire<text:bookmark-end text:name="__RefHeading___minimakerfaire_4"/><text:bookmark-end text:name="minimakerfaire"/></text:h>
      <text:p text:style-name="Text_20_body">Samschdes ass Treffpunkt um 10 Auer beim Space an dann fueren mer vun doaus op Rouspert fir opzeriichten.</text:p>
      <text:p text:style-name="Text_20_body">Sonndes ass Treffpunkt spéitstens um hallwer 10 um Stand.</text:p>
      <text:h text:style-name="Heading_20_3" text:outline-level="3"><text:bookmark-start text:name="__RefHeading___ilnas_5"/><text:bookmark-start text:name="ilnas"/>ILNAS<text:bookmark-end text:name="__RefHeading___ilnas_5"/><text:bookmark-end text:name="ilnas"/></text:h>
      <text:p text:style-name="Text_20_body">Mir maachen Demarchen fir kennen do Member ze ginn. Mir halen eis an Kontakt mam <text:a xlink:type="simple" xlink:href="https://wiki.c3l.lu/doku.php?id=user:staybehind" text:style-name="Internet_20_link" text:visited-style-name="Visited_20_Internet_20_Link">staybehind</text:a> wann mer Froen, Problemer hunn.</text:p>
      <text:h text:style-name="Heading_20_3" text:outline-level="3"><text:bookmark-start text:name="__RefHeading___internet_6"/><text:bookmark-start text:name="internet"/>Internet<text:bookmark-end text:name="__RefHeading___internet_6"/><text:bookmark-end text:name="internet"/></text:h>
      <text:p text:style-name="Text_20_body">10ten Mee Rendez-vous 9h00 Auer am Space, jiddwereen deen deen Dag kann soll sech mellen! Bis ewell kann den <text:a xlink:type="simple" xlink:href="https://wiki.c3l.lu/doku.php?id=user:metalgamer" text:style-name="Internet_20_link" text:visited-style-name="Visited_20_Internet_20_Link">metalgamer</text:a> do sinn awer nëmmen bis maximal 10:45!</text:p>
      <text:h text:style-name="Heading_20_3" text:outline-level="3"><text:bookmark-start text:name="__RefHeading___kritik_vdl_7"/><text:bookmark-start text:name="kritik_vdl"/>Kritik VDL<text:bookmark-end text:name="__RefHeading___kritik_vdl_7"/><text:bookmark-end text:name="kritik_vdl"/></text:h>
      <text:p text:style-name="Text_20_body">No Kritik vun der VDL: D'Luuchten aus mann, d'Steckeren zeien wann een geet an seng Spull mann! Méi Infoe fënnt een hei: <text:a xlink:type="simple" xlink:href="https://wiki.c3l.lu/doku.php?id=chaosstuff:guidelines" text:style-name="Internet_20_link" text:visited-style-name="Visited_20_Internet_20_Link">https://wiki.c3l.lu/doku.php?id=chaosstuff:guidelin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32:43</meta:creation-date>
    <dc:creator>Generated</dc:creator>
    <dc:date>2026-08-12T11::32:43</dc:date>
    <dc:language>en-US</dc:language>
    <meta:editing-cycles>1</meta:editing-cycles>
    <meta:editing-duration>PT0S</meta:editing-duration>
    <dc:title>lb:organization:chaosmeetings:2019:cm-2019-09</dc:title>
  </office:meta>
</office:document-meta>
</file>