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10"/><text:bookmark-start text:name="__RefHeading___chaosmeeting_2019_10_1"/><text:bookmark-start text:name="chaosmeeting_2019_10"/>ChaosMeeting 2019/10<text:bookmark-end text:name="__RefHeading___chaosmeeting_2019_10_1"/><text:bookmark-end text:name="chaosmeeting_2019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3/05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3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ILNAS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HackLu 2019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ilnas_4"/><text:bookmark-start text:name="ilnas"/>ILNAS<text:bookmark-end text:name="__RefHeading___ilnas_4"/><text:bookmark-end text:name="ilnas"/></text:h>
      <text:p text:style-name="Text_20_body">Formulaire ausfellen</text:p>
      <text:h text:style-name="Heading_20_3" text:outline-level="3"><text:bookmark-start text:name="__RefHeading___hacklu2019_5"/><text:bookmark-start text:name="hacklu2019"/>HackLu2019<text:bookmark-end text:name="__RefHeading___hacklu2019_5"/><text:bookmark-end text:name="hacklu2019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28:07</meta:creation-date>
    <dc:creator>Generated</dc:creator>
    <dc:date>2026-08-11T11::28:07</dc:date>
    <dc:language>en-US</dc:language>
    <meta:editing-cycles>1</meta:editing-cycles>
    <meta:editing-duration>PT0S</meta:editing-duration>
    <dc:title>lb:organization:chaosmeetings:2019:cm-2019-10</dc:title>
  </office:meta>
</office:document-meta>
</file>