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9:cm-2019-13"/><text:bookmark-start text:name="__RefHeading___chaosmeeting_2019_13_1"/><text:bookmark-start text:name="chaosmeeting_2019_13"/>ChaosMeeting 2019/13<text:bookmark-end text:name="__RefHeading___chaosmeeting_2019_13_1"/><text:bookmark-end text:name="chaosmeeting_2019_13"/></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4/06/2019</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deflenken" text:style-name="Internet_20_link" text:visited-style-name="Visited_20_Internet_20_Link">deflenken</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Datenschleuder - <text:a xlink:type="simple" xlink:href="https://wiki.c3l.lu/doku.php?id=user:virii" text:style-name="Internet_20_link" text:visited-style-name="Visited_20_Internet_20_Link">virii</text:a></text:p>
        </text:list-item>
        <text:list-item>
          <text:p text:style-name="List_20_1_Content"> Registre des Bénéficiaires - <text:a xlink:type="simple" xlink:href="https://wiki.c3l.lu/doku.php?id=user:deflenken" text:style-name="Internet_20_link" text:visited-style-name="Visited_20_Internet_20_Link">deflenken</text:a></text:p>
        </text:list-item>
        <text:list-item>
          <text:p text:style-name="List_20_1_Content_Last"> RDV mam Här Braum vun der UniLu - <text:a xlink:type="simple" xlink:href="https://wiki.c3l.lu/doku.php?id=user:deflenken" text:style-name="Internet_20_link" text:visited-style-name="Visited_20_Internet_20_Link">deflenken</text:a></text:p>
        </text:list-item>
      </text:list>
      <text:h text:style-name="Heading_20_3" text:outline-level="3"><text:bookmark-start text:name="__RefHeading___datenschleuder_3"/><text:bookmark-start text:name="datenschleuder"/>Datenschleuder<text:bookmark-end text:name="__RefHeading___datenschleuder_3"/><text:bookmark-end text:name="datenschleuder"/></text:h>
      <text:p text:style-name="Text_20_body">Ech proposéieren, datt mer een ganzen Kartrong ufroen amplaz just eng Ausgab, an eis dann drëms këmmeren, fir Dateschleuder hei am Land ze verdeelen. zB Bibliothéiken (Esch, Ettelbréck) Hackerspaces asw.
Mir hu genuch Kontakter fir der lass ze ginn :)</text:p>
      <text:h text:style-name="Heading_20_3" text:outline-level="3"><text:bookmark-start text:name="__RefHeading___registre_des_beneficiaires_4"/><text:bookmark-start text:name="registre_des_beneficiaires"/>Registre des Bénéficiaires<text:bookmark-end text:name="__RefHeading___registre_des_beneficiaires_4"/><text:bookmark-end text:name="registre_des_beneficiaires"/></text:h>
      <text:p text:style-name="Text_20_body"><text:a xlink:type="simple" xlink:href="https://www.lbr.lu/mjrcs-rbe/jsp/webapp/static/mjrcs/de/mjrcs-rbe/asbl_fondation.html?FROM_MENU=true&amp;time=1561192415719&amp;pageTitle=menu.item.geninfoasblfundation&amp;currentMenuLabel=menu.item.geninfoasblfundation&amp;CURRENT_TIMESTAMP_ID=" text:style-name="Internet_20_link" text:visited-style-name="Visited_20_Internet_20_Link">https://www.lbr.lu/mjrcs-rbe/jsp/webapp/static/mjrcs/de/mjrcs-rbe/asbl_fondation.html?FROM_MENU=true&amp;time=1561192415719&amp;pageTitle=menu.item.geninfoasblfundation&amp;currentMenuLabel=menu.item.geninfoasblfundation&amp;CURRENT_TIMESTAMP_ID=</text:a></text:p>
      <text:h text:style-name="Heading_20_3" text:outline-level="3"><text:bookmark-start text:name="__RefHeading___rdv_mam_haer_braum_vun_der_unilu_5"/><text:bookmark-start text:name="rdv_mam_haer_braum_vun_der_unilu"/>RDV mam Här Braum vun der UniLu<text:bookmark-end text:name="__RefHeading___rdv_mam_haer_braum_vun_der_unilu_5"/><text:bookmark-end text:name="rdv_mam_haer_braum_vun_der_unilu"/></text:h>
      <text:p text:style-name="Text_20_body">Den Här Braum kennt den 15 Juli bislanscht fir mat eis iwwert VDS ze schwä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20::10:33</meta:creation-date>
    <dc:creator>Generated</dc:creator>
    <dc:date>2026-09-10T20::10:33</dc:date>
    <dc:language>en-US</dc:language>
    <meta:editing-cycles>1</meta:editing-cycles>
    <meta:editing-duration>PT0S</meta:editing-duration>
    <dc:title>lb:organization:chaosmeetings:2019:cm-2019-13</dc:title>
  </office:meta>
</office:document-meta>
</file>