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17"/><text:bookmark-start text:name="__RefHeading___chaosmeeting_2019_17_1"/><text:bookmark-start text:name="chaosmeeting_2019_17"/>ChaosMeeting 2019/17<text:bookmark-end text:name="__RefHeading___chaosmeeting_2019_17_1"/><text:bookmark-end text:name="chaosmeeting_2019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8/10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<text:a xlink:type="simple" xlink:href="https://wiki.c3l.lu/doku.php?id=user:deflenken" text:style-name="Internet_20_link" text:visited-style-name="Visited_20_Internet_20_Link">deflenken</text:a>,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ybersecurity LGK -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_Last"> Raumen -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ybersecurity_lgk_4"/><text:bookmark-start text:name="cybersecurity_lgk"/>Cybersecurity LGK<text:bookmark-end text:name="__RefHeading___cybersecurity_lgk_4"/><text:bookmark-end text:name="cybersecurity_lgk"/></text:h>
      <text:h text:style-name="Heading_20_3" text:outline-level="3"><text:bookmark-start text:name="__RefHeading___raumen_5"/><text:bookmark-start text:name="raumen"/>Raumen<text:bookmark-end text:name="__RefHeading___raumen_5"/><text:bookmark-end text:name="ra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6:59</meta:creation-date>
    <dc:creator>Generated</dc:creator>
    <dc:date>2026-08-11T10::16:59</dc:date>
    <dc:language>en-US</dc:language>
    <meta:editing-cycles>1</meta:editing-cycles>
    <meta:editing-duration>PT0S</meta:editing-duration>
    <dc:title>lb:organization:chaosmeetings:2019:cm-2019-17</dc:title>
  </office:meta>
</office:document-meta>
</file>