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5"/><text:bookmark-start text:name="__RefHeading___chaosmeeting_2020_05_1"/><text:bookmark-start text:name="chaosmeeting_2020_05"/>ChaosMeeting 2020/05<text:bookmark-end text:name="__RefHeading___chaosmeeting_2020_05_1"/><text:bookmark-end text:name="chaosmeeting_2020_0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3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virii" text:style-name="Internet_20_link" text:visited-style-name="Visited_20_Internet_20_Link">virii</text:a>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AG Entente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g_entente_4"/><text:bookmark-start text:name="ag_entente"/>AG Entente<text:bookmark-end text:name="__RefHeading___ag_entente_4"/><text:bookmark-end text:name="ag_ent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57</meta:creation-date>
    <dc:creator>Generated</dc:creator>
    <dc:date>2026-08-11T10::16:57</dc:date>
    <dc:language>en-US</dc:language>
    <meta:editing-cycles>1</meta:editing-cycles>
    <meta:editing-duration>PT0S</meta:editing-duration>
    <dc:title>lb:organization:chaosmeetings:2020:cm-2020-05</dc:title>
  </office:meta>
</office:document-meta>
</file>