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0:cm-2020-08"/><text:bookmark-start text:name="__RefHeading___chaosmeeting_2020_08_1"/><text:bookmark-start text:name="chaosmeeting_2020_08"/>ChaosMeeting 2020/08<text:bookmark-end text:name="__RefHeading___chaosmeeting_2020_08_1"/><text:bookmark-end text:name="chaosmeeting_2020_0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3/07/2020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9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text:a xlink:type="simple" xlink:href="https://wiki.c3l.lu/doku.php?id=user:virii" text:style-name="Internet_20_link" text:visited-style-name="Visited_20_Internet_20_Link">virii</text:a> <text:a xlink:type="simple" xlink:href="https://wiki.c3l.lu/doku.php?id=user:deflenken" text:style-name="Internet_20_link" text:visited-style-name="Visited_20_Internet_20_Link">deflenken</text:a> 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Chaosstuff Log</text:p>
        </text:list-item>
        <text:list-item>
          <text:p text:style-name="List_20_1_Content"> CCC Updates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eSanté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0::35:10</meta:creation-date>
    <dc:creator>Generated</dc:creator>
    <dc:date>2026-08-16T00::35:10</dc:date>
    <dc:language>en-US</dc:language>
    <meta:editing-cycles>1</meta:editing-cycles>
    <meta:editing-duration>PT0S</meta:editing-duration>
    <dc:title>lb:organization:chaosmeetings:2020:cm-2020-08</dc:title>
  </office:meta>
</office:document-meta>
</file>