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13"/><text:bookmark-start text:name="__RefHeading___chaosmeeting_2021_13_1"/><text:bookmark-start text:name="chaosmeeting_2021_13"/>ChaosMeeting 2021/13<text:bookmark-end text:name="__RefHeading___chaosmeeting_2021_13_1"/><text:bookmark-end text:name="chaosmeeting_2021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9/2021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astListParagraph_List_20_1_Content_First"> Zukunft vun ChaosMeetings &amp; Meetup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zukunft_vun_chaosmeetings_meetups_4"/><text:bookmark-start text:name="zukunft_vun_chaosmeetings_meetups"/>Zukunft vun ChaosMeetings &amp; Meetups<text:bookmark-end text:name="__RefHeading___zukunft_vun_chaosmeetings_meetups_4"/><text:bookmark-end text:name="zukunft_vun_chaosmeetings_meetups"/></text:h>
      <text:p text:style-name="Text_20_body">Ab den 4en Oktober treffen mir eis erem an der ChaosStuff fir ChaosMeetings an
MeetUps. Den Parking sollt dann och erem op sinn.</text:p>
      <text:p text:style-name="Text_20_body">CovidCheck Reegelen wäerten och agehaalen: dat erlaabt eis dann och erem
Visiteuren ze hu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7:11</meta:creation-date>
    <dc:creator>Generated</dc:creator>
    <dc:date>2026-08-11T08::27:11</dc:date>
    <dc:language>en-US</dc:language>
    <meta:editing-cycles>1</meta:editing-cycles>
    <meta:editing-duration>PT0S</meta:editing-duration>
    <dc:title>lb:organization:chaosmeetings:2021:cm-2021-13</dc:title>
  </office:meta>
</office:document-meta>
</file>