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17"/><text:bookmark-start text:name="__RefHeading___chaosmeeting_2021_17_1"/><text:bookmark-start text:name="chaosmeeting_2021_17"/>ChaosMeeting 2021/17<text:bookmark-end text:name="__RefHeading___chaosmeeting_2021_17_1"/><text:bookmark-end text:name="chaosmeeting_2021_1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8/11/2021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Communiqué Bodycams, Kameraiwwerwachung</text:p>
        </text:list-item>
        <text:list-item>
          <text:p text:style-name="List_20_1_Content_Last"> GDPR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ommunique_4"/><text:bookmark-start text:name="communique"/>Communiqué<text:bookmark-end text:name="__RefHeading___communique_4"/><text:bookmark-end text:name="communique"/></text:h>
      <text:h text:style-name="Heading_20_3" text:outline-level="3"><text:bookmark-start text:name="__RefHeading___gdpr_5"/><text:bookmark-start text:name="gdpr"/>GDPR<text:bookmark-end text:name="__RefHeading___gdpr_5"/><text:bookmark-end text:name="gdp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31:11</meta:creation-date>
    <dc:creator>Generated</dc:creator>
    <dc:date>2026-08-11T10::31:11</dc:date>
    <dc:language>en-US</dc:language>
    <meta:editing-cycles>1</meta:editing-cycles>
    <meta:editing-duration>PT0S</meta:editing-duration>
    <dc:title>lb:organization:chaosmeetings:2021:cm-2021-17</dc:title>
  </office:meta>
</office:document-meta>
</file>