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2:cm-2022-02"/><text:bookmark-start text:name="__RefHeading___chaosmeeting_2022_02_1"/><text:bookmark-start text:name="chaosmeeting_2022_02"/>ChaosMeeting 2022/02<text:bookmark-end text:name="__RefHeading___chaosmeeting_2022_02_1"/><text:bookmark-end text:name="chaosmeeting_2022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17/01/2022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&amp; <text:a xlink:type="simple" xlink:href="https://wiki.c3l.lu/doku.php?id=chaosstuff:chaosstuff" text:style-name="Internet_20_link" text:visited-style-name="Visited_20_Internet_20_Link">ChaosStuff</text:a>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akerFaire '22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Esch 2022 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48:39</meta:creation-date>
    <dc:creator>Generated</dc:creator>
    <dc:date>2026-08-12T12::48:39</dc:date>
    <dc:language>en-US</dc:language>
    <meta:editing-cycles>1</meta:editing-cycles>
    <meta:editing-duration>PT0S</meta:editing-duration>
    <dc:title>lb:organization:chaosmeetings:2022:cm-2022-02</dc:title>
  </office:meta>
</office:document-meta>
</file>