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2:cm-2022-05"/><text:bookmark-start text:name="__RefHeading___chaosmeeting_2022_04_1"/><text:bookmark-start text:name="chaosmeeting_2022_04"/>ChaosMeeting 2022/04<text:bookmark-end text:name="__RefHeading___chaosmeeting_2022_04_1"/><text:bookmark-end text:name="chaosmeeting_2022_04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1/03/2022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6:00 </text:p>
          </table:table-cell>
        </table:table-row>
        <table:table-row>
          <table:table-cell office:value-type="string" table:style-name="tableheader">
            <text:p text:style-name="Table_20_Heading"> Administrative Council Attendees: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astListParagraph_List_20_1_Content_First"> ShareYourSkillz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9::27:57</meta:creation-date>
    <dc:creator>Generated</dc:creator>
    <dc:date>2026-08-12T09::27:57</dc:date>
    <dc:language>en-US</dc:language>
    <meta:editing-cycles>1</meta:editing-cycles>
    <meta:editing-duration>PT0S</meta:editing-duration>
    <dc:title>lb:organization:chaosmeetings:2022:cm-2022-05</dc:title>
  </office:meta>
</office:document-meta>
</file>