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3:cm-2023-01"/><text:bookmark-start text:name="__RefHeading___chaosmeeting_2023_01_1"/><text:bookmark-start text:name="chaosmeeting_2023_01"/>ChaosMeeting 2023/01<text:bookmark-end text:name="__RefHeading___chaosmeeting_2023_01_1"/><text:bookmark-end text:name="chaosmeeting_2023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16/01/2023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                      </text:p>
          </table:table-cell>
        </table:table-row>
        <table:table-row>
          <table:table-cell office:value-type="string" table:style-name="tableheader">
            <text:p text:style-name="Table_20_Heading"> Location Opening                   </text:p>
          </table:table-cell>
          <table:table-cell office:value-type="string" table:style-name="tablecell">
            <text:p text:style-name="tablealignleft"> ~18:00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Annual General Assembly 2023 – <text:a xlink:type="simple" xlink:href="https://wiki.c3l.lu/doku.php?id=user:xbr" text:style-name="Internet_20_link" text:visited-style-name="Visited_20_Internet_20_Link">xb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annual_general_assembly_2023_4"/><text:bookmark-start text:name="annual_general_assembly_2023"/>Annual General Assembly 2023<text:bookmark-end text:name="__RefHeading___annual_general_assembly_2023_4"/><text:bookmark-end text:name="annual_general_assembly_2023"/></text:h>
      <text:p text:style-name="Text_20_body">The annual GA usually happen soon (end Feb./start Mar.), we should decide on a date range (e.g. Feb 18 - Mar 5) and then create a poll to get the exact d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46:40</meta:creation-date>
    <dc:creator>Generated</dc:creator>
    <dc:date>2026-08-11T08::46:40</dc:date>
    <dc:language>en-US</dc:language>
    <meta:editing-cycles>1</meta:editing-cycles>
    <meta:editing-duration>PT0S</meta:editing-duration>
    <dc:title>lb:organization:chaosmeetings:2023:cm-2023-01</dc:title>
  </office:meta>
</office:document-meta>
</file>